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VersionList.xml" manifest:media-type="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Versions/Version127" manifest:media-type=""/>
  <manifest:file-entry manifest:full-path="Versions/Version69" manifest:media-type=""/>
  <manifest:file-entry manifest:full-path="Versions/Version126" manifest:media-type=""/>
  <manifest:file-entry manifest:full-path="Versions/Version68" manifest:media-type=""/>
  <manifest:file-entry manifest:full-path="Versions/Version125" manifest:media-type=""/>
  <manifest:file-entry manifest:full-path="Versions/Version67" manifest:media-type=""/>
  <manifest:file-entry manifest:full-path="Versions/Version5" manifest:media-type=""/>
  <manifest:file-entry manifest:full-path="Versions/Version4" manifest:media-type=""/>
  <manifest:file-entry manifest:full-path="Versions/Version22" manifest:media-type=""/>
  <manifest:file-entry manifest:full-path="Versions/Version90" manifest:media-type=""/>
  <manifest:file-entry manifest:full-path="Versions/Version3" manifest:media-type=""/>
  <manifest:file-entry manifest:full-path="Versions/Version2" manifest:media-type=""/>
  <manifest:file-entry manifest:full-path="Versions/Version91" manifest:media-type=""/>
  <manifest:file-entry manifest:full-path="Versions/Version23" manifest:media-type=""/>
  <manifest:file-entry manifest:full-path="Versions/Version1" manifest:media-type=""/>
  <manifest:file-entry manifest:full-path="Versions/Version21" manifest:media-type=""/>
  <manifest:file-entry manifest:full-path="Versions/Version44" manifest:media-type=""/>
  <manifest:file-entry manifest:full-path="Versions/Version102" manifest:media-type=""/>
  <manifest:file-entry manifest:full-path="Versions/Version84" manifest:media-type=""/>
  <manifest:file-entry manifest:full-path="Versions/Version16" manifest:media-type=""/>
  <manifest:file-entry manifest:full-path="Versions/Version20" manifest:media-type=""/>
  <manifest:file-entry manifest:full-path="Versions/Version101" manifest:media-type=""/>
  <manifest:file-entry manifest:full-path="Versions/Version43" manifest:media-type=""/>
  <manifest:file-entry manifest:full-path="Versions/Version26" manifest:media-type=""/>
  <manifest:file-entry manifest:full-path="Versions/Version94" manifest:media-type=""/>
  <manifest:file-entry manifest:full-path="Versions/Version83" manifest:media-type=""/>
  <manifest:file-entry manifest:full-path="Versions/Version15" manifest:media-type=""/>
  <manifest:file-entry manifest:full-path="Versions/Version100" manifest:media-type=""/>
  <manifest:file-entry manifest:full-path="Versions/Version42" manifest:media-type=""/>
  <manifest:file-entry manifest:full-path="Versions/Version25" manifest:media-type=""/>
  <manifest:file-entry manifest:full-path="Versions/Version93" manifest:media-type=""/>
  <manifest:file-entry manifest:full-path="Versions/Version82" manifest:media-type=""/>
  <manifest:file-entry manifest:full-path="Versions/Version14" manifest:media-type=""/>
  <manifest:file-entry manifest:full-path="Versions/Version33" manifest:media-type=""/>
  <manifest:file-entry manifest:full-path="Versions/Version34" manifest:media-type=""/>
  <manifest:file-entry manifest:full-path="Versions/Version35" manifest:media-type=""/>
  <manifest:file-entry manifest:full-path="Versions/Version6" manifest:media-type=""/>
  <manifest:file-entry manifest:full-path="Versions/Version36" manifest:media-type=""/>
  <manifest:file-entry manifest:full-path="Versions/Version7" manifest:media-type=""/>
  <manifest:file-entry manifest:full-path="Versions/Version37" manifest:media-type=""/>
  <manifest:file-entry manifest:full-path="Versions/Version8" manifest:media-type=""/>
  <manifest:file-entry manifest:full-path="Versions/Version9" manifest:media-type=""/>
  <manifest:file-entry manifest:full-path="Versions/Version30" manifest:media-type=""/>
  <manifest:file-entry manifest:full-path="Versions/Version41" manifest:media-type=""/>
  <manifest:file-entry manifest:full-path="Versions/Version39" manifest:media-type=""/>
  <manifest:file-entry manifest:full-path="Versions/Version50" manifest:media-type=""/>
  <manifest:file-entry manifest:full-path="Versions/Version24" manifest:media-type=""/>
  <manifest:file-entry manifest:full-path="Versions/Version92" manifest:media-type=""/>
  <manifest:file-entry manifest:full-path="Versions/Version81" manifest:media-type=""/>
  <manifest:file-entry manifest:full-path="Versions/Version13" manifest:media-type=""/>
  <manifest:file-entry manifest:full-path="Versions/Version51" manifest:media-type=""/>
  <manifest:file-entry manifest:full-path="Versions/Version128" manifest:media-type=""/>
  <manifest:file-entry manifest:full-path="Versions/Version11" manifest:media-type=""/>
  <manifest:file-entry manifest:full-path="Versions/Version40" manifest:media-type=""/>
  <manifest:file-entry manifest:full-path="Versions/Version129" manifest:media-type=""/>
  <manifest:file-entry manifest:full-path="Versions/Version80" manifest:media-type=""/>
  <manifest:file-entry manifest:full-path="Versions/Version12" manifest:media-type=""/>
  <manifest:file-entry manifest:full-path="Versions/Version32" manifest:media-type=""/>
  <manifest:file-entry manifest:full-path="Versions/Version31" manifest:media-type=""/>
  <manifest:file-entry manifest:full-path="Versions/Version10" manifest:media-type=""/>
  <manifest:file-entry manifest:full-path="Versions/Version112" manifest:media-type=""/>
  <manifest:file-entry manifest:full-path="Versions/Version54" manifest:media-type=""/>
  <manifest:file-entry manifest:full-path="Versions/Version111" manifest:media-type=""/>
  <manifest:file-entry manifest:full-path="Versions/Version53" manifest:media-type=""/>
  <manifest:file-entry manifest:full-path="Versions/Version38" manifest:media-type=""/>
  <manifest:file-entry manifest:full-path="Versions/Version110" manifest:media-type=""/>
  <manifest:file-entry manifest:full-path="Versions/Version52" manifest:media-type=""/>
  <manifest:file-entry manifest:full-path="Versions/Version60" manifest:media-type=""/>
  <manifest:file-entry manifest:full-path="Versions/Version61" manifest:media-type=""/>
  <manifest:file-entry manifest:full-path="Versions/Version120" manifest:media-type=""/>
  <manifest:file-entry manifest:full-path="Versions/Version62" manifest:media-type=""/>
  <manifest:file-entry manifest:full-path="Versions/Version121" manifest:media-type=""/>
  <manifest:file-entry manifest:full-path="Versions/Version63" manifest:media-type=""/>
  <manifest:file-entry manifest:full-path="Versions/Version122" manifest:media-type=""/>
  <manifest:file-entry manifest:full-path="Versions/Version64" manifest:media-type=""/>
  <manifest:file-entry manifest:full-path="Versions/Version70" manifest:media-type=""/>
  <manifest:file-entry manifest:full-path="Versions/Version71" manifest:media-type=""/>
  <manifest:file-entry manifest:full-path="Versions/Version130" manifest:media-type=""/>
  <manifest:file-entry manifest:full-path="Versions/Version72" manifest:media-type=""/>
  <manifest:file-entry manifest:full-path="Versions/Version131" manifest:media-type=""/>
  <manifest:file-entry manifest:full-path="Versions/Version73" manifest:media-type=""/>
  <manifest:file-entry manifest:full-path="Versions/Version132" manifest:media-type=""/>
  <manifest:file-entry manifest:full-path="Versions/Version74" manifest:media-type=""/>
  <manifest:file-entry manifest:full-path="Versions/Version133" manifest:media-type=""/>
  <manifest:file-entry manifest:full-path="Versions/Version75" manifest:media-type=""/>
  <manifest:file-entry manifest:full-path="Versions/Version134" manifest:media-type=""/>
  <manifest:file-entry manifest:full-path="Versions/Version76" manifest:media-type=""/>
  <manifest:file-entry manifest:full-path="Versions/Version77" manifest:media-type=""/>
  <manifest:file-entry manifest:full-path="Versions/Version78" manifest:media-type=""/>
  <manifest:file-entry manifest:full-path="Versions/Version79" manifest:media-type=""/>
  <manifest:file-entry manifest:full-path="Versions/Version17" manifest:media-type=""/>
  <manifest:file-entry manifest:full-path="Versions/Version85" manifest:media-type=""/>
  <manifest:file-entry manifest:full-path="Versions/Version103" manifest:media-type=""/>
  <manifest:file-entry manifest:full-path="Versions/Version45" manifest:media-type=""/>
  <manifest:file-entry manifest:full-path="Versions/Version18" manifest:media-type=""/>
  <manifest:file-entry manifest:full-path="Versions/Version86" manifest:media-type=""/>
  <manifest:file-entry manifest:full-path="Versions/Version104" manifest:media-type=""/>
  <manifest:file-entry manifest:full-path="Versions/Version46" manifest:media-type=""/>
  <manifest:file-entry manifest:full-path="Versions/Version19" manifest:media-type=""/>
  <manifest:file-entry manifest:full-path="Versions/Version87" manifest:media-type=""/>
  <manifest:file-entry manifest:full-path="Versions/Version47" manifest:media-type=""/>
  <manifest:file-entry manifest:full-path="Versions/Version105" manifest:media-type=""/>
  <manifest:file-entry manifest:full-path="Versions/Version88" manifest:media-type=""/>
  <manifest:file-entry manifest:full-path="Versions/Version48" manifest:media-type=""/>
  <manifest:file-entry manifest:full-path="Versions/Version106" manifest:media-type=""/>
  <manifest:file-entry manifest:full-path="Versions/Version89" manifest:media-type=""/>
  <manifest:file-entry manifest:full-path="Versions/Version49" manifest:media-type=""/>
  <manifest:file-entry manifest:full-path="Versions/Version107" manifest:media-type=""/>
  <manifest:file-entry manifest:full-path="Versions/Version27" manifest:media-type=""/>
  <manifest:file-entry manifest:full-path="Versions/Version95" manifest:media-type=""/>
  <manifest:file-entry manifest:full-path="Versions/Version113" manifest:media-type=""/>
  <manifest:file-entry manifest:full-path="Versions/Version55" manifest:media-type=""/>
  <manifest:file-entry manifest:full-path="Versions/Version28" manifest:media-type=""/>
  <manifest:file-entry manifest:full-path="Versions/Version96" manifest:media-type=""/>
  <manifest:file-entry manifest:full-path="Versions/Version114" manifest:media-type=""/>
  <manifest:file-entry manifest:full-path="Versions/Version56" manifest:media-type=""/>
  <manifest:file-entry manifest:full-path="Versions/Version29" manifest:media-type=""/>
  <manifest:file-entry manifest:full-path="Versions/Version97" manifest:media-type=""/>
  <manifest:file-entry manifest:full-path="Versions/Version115" manifest:media-type=""/>
  <manifest:file-entry manifest:full-path="Versions/Version57" manifest:media-type=""/>
  <manifest:file-entry manifest:full-path="Versions/Version98" manifest:media-type=""/>
  <manifest:file-entry manifest:full-path="Versions/Version116" manifest:media-type=""/>
  <manifest:file-entry manifest:full-path="Versions/Version58" manifest:media-type=""/>
  <manifest:file-entry manifest:full-path="Versions/Version99" manifest:media-type=""/>
  <manifest:file-entry manifest:full-path="Versions/Version117" manifest:media-type=""/>
  <manifest:file-entry manifest:full-path="Versions/Version59" manifest:media-type=""/>
  <manifest:file-entry manifest:full-path="Versions/Version108" manifest:media-type=""/>
  <manifest:file-entry manifest:full-path="Versions/Version109" manifest:media-type=""/>
  <manifest:file-entry manifest:full-path="Versions/Version118" manifest:media-type=""/>
  <manifest:file-entry manifest:full-path="Versions/Version119" manifest:media-type=""/>
  <manifest:file-entry manifest:full-path="Versions/Version65" manifest:media-type=""/>
  <manifest:file-entry manifest:full-path="Versions/Version123" manifest:media-type=""/>
  <manifest:file-entry manifest:full-path="Versions/Version66" manifest:media-type=""/>
  <manifest:file-entry manifest:full-path="Versions/Version124" manifest:media-type="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15cm"/>
    </style:style>
    <style:style style:name="co2" style:family="table-column">
      <style:table-column-properties fo:break-before="auto" style:column-width="6.283cm"/>
    </style:style>
    <style:style style:name="co3" style:family="table-column">
      <style:table-column-properties fo:break-before="auto" style:column-width="10.146cm"/>
    </style:style>
    <style:style style:name="co4" style:family="table-column">
      <style:table-column-properties fo:break-before="auto" style:column-width="5.129cm"/>
    </style:style>
    <style:style style:name="co5" style:family="table-column">
      <style:table-column-properties fo:break-before="auto" style:column-width="2.723cm"/>
    </style:style>
    <style:style style:name="co6" style:family="table-column">
      <style:table-column-properties fo:break-before="auto" style:column-width="1.619cm"/>
    </style:style>
    <style:style style:name="co7" style:family="table-column">
      <style:table-column-properties fo:break-before="auto" style:column-width="5.106cm"/>
    </style:style>
    <style:style style:name="co8" style:family="table-column">
      <style:table-column-properties fo:break-before="auto" style:column-width="3.639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3.789cm"/>
    </style:style>
    <style:style style:name="co11" style:family="table-column">
      <style:table-column-properties fo:break-before="auto" style:column-width="3.064cm"/>
    </style:style>
    <style:style style:name="co12" style:family="table-column">
      <style:table-column-properties fo:break-before="auto" style:column-width="2.417cm"/>
    </style:style>
    <style:style style:name="co13" style:family="table-column">
      <style:table-column-properties fo:break-before="auto" style:column-width="3.05cm"/>
    </style:style>
    <style:style style:name="co14" style:family="table-column">
      <style:table-column-properties fo:break-before="auto" style:column-width="2.798cm"/>
    </style:style>
    <style:style style:name="co15" style:family="table-column">
      <style:table-column-properties fo:break-before="auto" style:column-width="1.265cm"/>
    </style:style>
    <style:style style:name="co16" style:family="table-column">
      <style:table-column-properties fo:break-before="auto" style:column-width="9.805cm"/>
    </style:style>
    <style:style style:name="co17" style:family="table-column">
      <style:table-column-properties fo:break-before="auto" style:column-width="10.896cm"/>
    </style:style>
    <style:style style:name="ro1" style:family="table-row">
      <style:table-row-properties style:row-height="1cm" fo:break-before="auto" style:use-optimal-row-height="true"/>
    </style:style>
    <style:style style:name="ro2" style:family="table-row">
      <style:table-row-properties style:row-height="0.6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52cm" fo:break-before="auto" style:use-optimal-row-height="true"/>
    </style:style>
    <style:style style:name="ro5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number:time-style style:name="N61">
      <number:hours number:style="long"/>
      <number:text>:</number:text>
      <number:minutes number:style="long"/>
      <number:text>:</number:text>
      <number:seconds number:style="long"/>
    </number:time-style>
    <number:text-style style:name="N100">
      <number:text-content/>
    </number:text-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2pt" fo:font-style="normal" fo:text-shadow="none" style:text-underline-style="none" fo:font-weight="normal" style:font-name-asian="DejaVu Sans" style:font-size-asian="12pt" style:font-style-asian="normal" style:font-weight-asian="normal" style:font-name-complex="DejaVu Sans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" style:family="table-cell" style:parent-style-name="Default">
      <style:table-cell-properties style:cell-protect="protected" style:print-content="true" style:text-align-source="fix" style:repeat-content="false" fo:background-color="transparent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10" style:family="table-cell" style:parent-style-name="Default" style:data-style-name="N12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" style:family="table-cell" style:parent-style-name="Default" style:data-style-name="N13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7" style:family="table-cell" style:parent-style-name="Default" style:data-style-name="N12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888888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8" style:family="table-cell" style:parent-style-name="Default" style:data-style-name="N13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cell-protect="protected" style:print-content="true" style:text-align-source="fix" style:repeat-content="false" fo:background-color="transparent"/>
      <style:paragraph-properties fo:text-align="start" fo:margin-left="0cm"/>
      <style:text-properties style:use-window-font-color="true" style:font-name="Liberation Sans" fo:font-size="12pt" style:font-size-asian="12pt" style:font-size-complex="12pt"/>
    </style:style>
    <style:style style:name="ce15" style:family="table-cell" style:parent-style-name="Default" style:data-style-name="N124">
      <style:table-cell-properties style:cell-protect="protected" style:print-content="true" style:text-align-source="fix" style:repeat-content="false" fo:background-color="transparent"/>
      <style:paragraph-properties fo:text-align="start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2pt" style:language-asian="zh" style:country-asian="CN" style:font-style-asian="normal" style:font-weight-asian="normal" style:font-name-complex="Calibri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2pt" fo:font-style="normal" fo:text-shadow="none" style:text-underline-style="none" fo:font-weight="normal" style:font-name-asian="DejaVu Sans" style:font-size-asian="12pt" style:font-style-asian="normal" style:font-weight-asian="normal" style:font-name-complex="DejaVu Sans" style:font-size-complex="12pt" style:font-style-complex="normal" style:font-weight-complex="normal"/>
    </style:style>
    <style:style style:name="ce34" style:family="table-cell" style:parent-style-name="Default">
      <style:table-cell-properties fo:wrap-option="wrap"/>
      <style:text-properties fo:color="#888888" style:text-outline="false" style:text-line-through-style="none" style:text-line-through-type="none" style:font-name="Liberation Serif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888888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" style:family="table-cell" style:parent-style-name="Default">
      <style:table-cell-properties style:cell-protect="protected" style:print-content="true" style:text-align-source="fix" style:repeat-content="false" fo:background-color="transparent"/>
      <style:paragraph-properties fo:text-align="start" fo:margin-left="0cm"/>
      <style:text-properties style:use-window-font-color="true" style:font-name="Liberation Sans" fo:font-size="12pt" style:font-size-asian="12pt" style:font-size-complex="12pt"/>
    </style:style>
    <style:style style:name="ce5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dotted #2a6099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2pt" fo:font-style="normal" fo:text-shadow="none" style:text-underline-style="none" fo:font-weight="normal" style:font-name-asian="DejaVu Sans" style:font-size-asian="12pt" style:font-style-asian="normal" style:font-weight-asian="normal" style:font-name-complex="DejaVu Sans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a933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2a6099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800080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bf00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3" style:family="table-cell" style:parent-style-name="Default">
      <style:table-cell-properties style:cell-protect="protected" style:print-content="true" style:text-align-source="fix" style:repeat-content="false" fo:background-color="transparent"/>
      <style:paragraph-properties fo:text-align="start" fo:margin-left="0cm"/>
      <style:text-properties style:use-window-font-color="true" style:font-name="Liberation Sans" fo:font-size="12pt" fo:font-weight="bold" style:font-size-asian="12pt" style:font-weight-asian="bold" style:font-size-complex="12pt" style:font-weight-complex="bold"/>
    </style:style>
    <style:style style:name="ce69" style:family="table-cell" style:parent-style-name="Default" style:data-style-name="N6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3" style:family="table-cell" style:parent-style-name="Default" style:data-style-name="N6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a933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8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888888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2pt" fo:font-style="normal" fo:text-shadow="none" style:text-underline-style="none" fo:font-weight="bold" style:font-name-asian="DejaVu Sans" style:font-size-asian="12pt" style:font-style-asian="normal" style:font-weight-asian="bold" style:font-name-complex="DejaVu Sans" style:font-size-complex="12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 fo:wrap-option="wrap" fo:border="0.74pt dotted #2a6099"/>
      <style:paragraph-properties fo:text-align="start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name-asian="DejaVu Sans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93" style:family="table-cell" style:parent-style-name="Default">
      <style:table-cell-properties fo:border="0.74pt dotted #2a6099"/>
      <style:text-properties fo:font-size="10pt" fo:font-weight="normal" style:font-size-asian="10pt" style:font-weight-asian="normal" style:font-size-complex="10pt" style:font-weight-complex="normal"/>
    </style:style>
    <style:style style:name="ce56" style:family="table-cell" style:parent-style-name="Default">
      <style:table-cell-properties fo:background-color="#eeeeee" style:cell-protect="protected" style:print-content="false" style:text-align-source="fix" style:repeat-content="false" fo:wrap-option="wrap" fo:border="0.74pt dotted #808080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bold" style:font-name-complex="DejaVu Sans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48" style:family="table-cell" style:parent-style-name="Default" style:data-style-name="N100">
      <style:table-cell-properties fo:background-color="#eeeeee" style:cell-protect="protected" style:print-content="false" style:text-align-source="fix" style:repeat-content="false" fo:wrap-option="wrap" fo:border="0.74pt dotted #808080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0" style:family="table-cell" style:parent-style-name="Default" style:data-style-name="N100">
      <style:table-cell-properties style:cell-protect="protected" style:print-content="false" style:text-align-source="fix" style:repeat-content="false" fo:background-color="transparent" fo:wrap-option="wrap" fo:border="0.74pt dotted #808080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2" style:family="table-cell" style:parent-style-name="Default" style:data-style-name="N100">
      <style:table-cell-properties style:cell-protect="protected" style:print-content="false" style:text-align-source="fix" style:repeat-content="false" fo:background-color="transparent" fo:wrap-option="wrap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8" style:family="table-cell" style:parent-style-name="Default">
      <style:table-cell-properties style:cell-protect="protected" style:print-content="false" style:text-align-source="fix" style:repeat-content="false" fo:background-color="transparent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39" style:family="table-cell" style:parent-style-name="Default">
      <style:table-cell-properties fo:background-color="#eeeeee" style:cell-protect="protected" style:print-content="false" style:text-align-source="fix" style:repeat-content="false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51" style:family="table-cell" style:parent-style-name="Default" style:data-style-name="N135">
      <style:table-cell-properties fo:background-color="#eeeeee" style:cell-protect="protected" style:print-content="false" style:text-align-source="fix" style:repeat-content="false" fo:wrap-option="wrap" fo:border="0.74pt dotted #808080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8" style:family="table-cell" style:parent-style-name="Default" style:data-style-name="N135">
      <style:table-cell-properties style:cell-protect="protected" style:print-content="false" style:text-align-source="fix" style:repeat-content="false" fo:background-color="transparent" fo:wrap-option="wrap" fo:border="0.74pt dotted #808080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0" style:family="table-cell" style:parent-style-name="Default" style:data-style-name="N135">
      <style:table-cell-properties style:cell-protect="protected" style:print-content="false" style:text-align-source="fix" style:repeat-content="false" fo:background-color="transparent" fo:wrap-option="wrap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8" style:family="table-cell" style:parent-style-name="Default">
      <style:table-cell-properties fo:background-color="#dddddd" style:cell-protect="protected" style:print-content="false" style:text-align-source="fix" style:repeat-content="false" fo:wrap-option="wrap" fo:border="0.74pt dotted #808080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bold" style:font-name-complex="DejaVu Sans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66" style:family="table-cell" style:parent-style-name="Default">
      <style:table-cell-properties fo:background-color="#dddddd" style:cell-protect="protected" style:print-content="fals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150" style:family="table-cell" style:parent-style-name="Default">
      <style:table-cell-properties fo:background-color="#dddddd" style:cell-protect="protected" style:print-content="fals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fo:font-weight="normal" style:font-size-asian="12pt" style:font-weight-asian="normal" style:font-size-complex="12pt" style:font-weight-complex="normal"/>
    </style:style>
    <style:style style:name="ce161" style:family="table-cell" style:parent-style-name="Default">
      <style:table-cell-properties style:cell-protect="protected" style:print-content="false" style:text-align-source="fix" style:repeat-content="false" fo:background-color="transparent" fo:border="0.74pt dotted #808080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128" style:family="table-cell" style:parent-style-name="Default">
      <style:table-cell-properties style:cell-protect="protected" style:print-content="false" style:text-align-source="fix" style:repeat-content="false" fo:background-color="transparent"/>
      <style:paragraph-properties fo:text-align="center" fo:margin-left="0cm"/>
      <style:text-properties style:use-window-font-color="true" style:font-name="Liberation Sans" fo:font-size="12pt" fo:font-weight="normal" style:font-size-asian="12pt" style:font-weight-asian="normal" style:font-size-complex="12pt" style:font-weight-complex="normal"/>
    </style:style>
    <style:style style:name="ce52" style:family="table-cell" style:parent-style-name="Default">
      <style:table-cell-properties fo:background-color="#dddddd" style:cell-protect="protected" style:print-content="false" style:text-align-source="fix" style:repeat-content="false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70" style:family="table-cell" style:parent-style-name="Default" style:data-style-name="N135">
      <style:table-cell-properties fo:background-color="#dddddd" style:cell-protect="protected" style:print-content="false" style:text-align-source="fix" style:repeat-content="false" fo:wrap-option="wrap" fo:border="0.74pt dotted #808080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6" style:family="table-cell" style:parent-style-name="Default" style:data-style-name="N100">
      <style:table-cell-properties fo:background-color="#eeeeee" style:cell-protect="protected" style:print-content="false" style:text-align-source="fix" style:repeat-content="false" fo:wrap-option="wrap" fo:border="0.74pt dotted #808080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bold" style:font-name-complex="DejaVu Sans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21" style:family="table-cell" style:parent-style-name="Default" style:data-style-name="N135">
      <style:table-cell-properties fo:background-color="#eeeeee" style:cell-protect="protected" style:print-content="false" style:text-align-source="fix" style:repeat-content="false" fo:wrap-option="wrap" fo:border="0.74pt dotted #808080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bold" style:font-name-complex="DejaVu Sans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72" style:family="table-cell" style:parent-style-name="Default" style:data-style-name="N100">
      <style:table-cell-properties fo:background-color="#dddddd" style:cell-protect="protected" style:print-content="false" style:text-align-source="fix" style:repeat-content="false" fo:wrap-option="wrap" fo:border="0.74pt dotted #808080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4" style:family="table-cell" style:parent-style-name="Default" style:data-style-name="N100">
      <style:table-cell-properties fo:background-color="#dddddd" style:cell-protect="protected" style:print-content="false" style:text-align-source="fix" style:repeat-content="false" fo:wrap-option="wrap" fo:border="0.74pt dotted #808080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bold" style:font-name-complex="DejaVu Sans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26" style:family="table-cell" style:parent-style-name="Default">
      <style:table-cell-properties fo:background-color="#dddddd" style:cell-protect="protected" style:print-content="fals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fo:font-weight="bold" style:font-size-asian="12pt" style:font-weight-asian="bold" style:font-size-complex="12pt" style:font-weight-complex="bold"/>
    </style:style>
    <style:style style:name="ce74" style:family="table-cell" style:parent-style-name="Default" style:data-style-name="N36">
      <style:table-cell-properties fo:background-color="#dddddd" style:cell-protect="protected" style:print-content="fals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173" style:family="table-cell" style:parent-style-name="Default" style:data-style-name="N36">
      <style:table-cell-properties style:cell-protect="protected" style:print-content="false" style:text-align-source="fix" style:repeat-content="false" fo:background-color="transparent" fo:border="0.74pt dotted #808080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159" style:family="table-cell" style:parent-style-name="Default" style:data-style-name="N36">
      <style:table-cell-properties fo:background-color="#dddddd" style:cell-protect="protected" style:print-content="fals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fo:font-weight="normal" style:font-size-asian="12pt" style:font-weight-asian="normal" style:font-size-complex="12pt" style:font-weight-complex="normal"/>
    </style:style>
    <style:style style:name="ce78" style:family="table-cell" style:parent-style-name="Default">
      <style:table-cell-properties fo:background-color="#eeeeee" style:cell-protect="protected" style:print-content="tru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134" style:family="table-cell" style:parent-style-name="Default">
      <style:table-cell-properties fo:background-color="#eeeeee" style:cell-protect="protected" style:print-content="tru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fo:font-weight="bold" style:font-size-asian="12pt" style:font-weight-asian="bold" style:font-size-complex="12pt" style:font-weight-complex="bold"/>
    </style:style>
    <style:style style:name="ce177" style:family="table-cell" style:parent-style-name="Default">
      <style:table-cell-properties style:cell-protect="protected" style:print-content="true" style:text-align-source="fix" style:repeat-content="false" fo:background-color="transparent" fo:border="0.74pt dotted #808080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165" style:family="table-cell" style:parent-style-name="Default">
      <style:table-cell-properties fo:background-color="#eeeeee" style:cell-protect="protected" style:print-content="tru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fo:font-weight="normal" style:font-size-asian="12pt" style:font-weight-asian="normal" style:font-size-complex="12pt" style:font-weight-complex="normal"/>
    </style:style>
    <style:style style:name="ce120" style:family="table-cell" style:parent-style-name="Default">
      <style:table-cell-properties style:cell-protect="protected" style:print-content="true" style:text-align-source="fix" style:repeat-content="false" fo:background-color="transparent"/>
      <style:paragraph-properties fo:text-align="center" fo:margin-left="0cm"/>
      <style:text-properties style:use-window-font-color="true" style:font-name="Liberation Sans" fo:font-size="12pt" fo:font-weight="normal" style:font-size-asian="12pt" style:font-weight-asian="normal" style:font-size-complex="12pt" style:font-weight-complex="normal"/>
    </style:style>
    <style:style style:name="ce60" style:family="table-cell" style:parent-style-name="Default">
      <style:table-cell-properties fo:background-color="#eeeeee" style:cell-protect="protected" style:print-content="true" style:text-align-source="fix" style:repeat-content="false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81" style:family="table-cell" style:parent-style-name="Default" style:data-style-name="N36">
      <style:table-cell-properties fo:background-color="#eeeeee" style:cell-protect="protected" style:print-content="tru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123" style:family="table-cell" style:parent-style-name="Default" style:data-style-name="N36">
      <style:table-cell-properties fo:background-color="#eeeeee" style:cell-protect="protected" style:print-content="tru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fo:font-weight="normal" style:font-size-asian="12pt" style:font-weight-asian="normal" style:font-size-complex="12pt" style:font-weight-complex="normal"/>
    </style:style>
    <style:style style:name="ce85" style:family="table-cell" style:parent-style-name="Default">
      <style:table-cell-properties fo:background-color="#dddddd" style:cell-protect="protected" style:print-content="tru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151" style:family="table-cell" style:parent-style-name="Default">
      <style:table-cell-properties fo:background-color="#dddddd" style:cell-protect="protected" style:print-content="tru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fo:font-weight="bold" style:font-size-asian="12pt" style:font-weight-asian="bold" style:font-size-complex="12pt" style:font-weight-complex="bold"/>
    </style:style>
    <style:style style:name="ce125" style:family="table-cell" style:parent-style-name="Default">
      <style:table-cell-properties fo:background-color="#dddddd" style:cell-protect="protected" style:print-content="tru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fo:font-weight="normal" style:font-size-asian="12pt" style:font-weight-asian="normal" style:font-size-complex="12pt" style:font-weight-complex="normal"/>
    </style:style>
    <style:style style:name="ce67" style:family="table-cell" style:parent-style-name="Default">
      <style:table-cell-properties fo:background-color="#dddddd" style:cell-protect="protected" style:print-content="true" style:text-align-source="fix" style:repeat-content="false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91" style:family="table-cell" style:parent-style-name="Default" style:data-style-name="N36">
      <style:table-cell-properties fo:background-color="#dddddd" style:cell-protect="protected" style:print-content="tru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style:font-size-asian="12pt" style:font-size-complex="12pt"/>
    </style:style>
    <style:style style:name="ce129" style:family="table-cell" style:parent-style-name="Default" style:data-style-name="N36">
      <style:table-cell-properties fo:background-color="#dddddd" style:cell-protect="protected" style:print-content="true" style:text-align-source="fix" style:repeat-content="false" fo:border="0.74pt dotted #808080"/>
      <style:paragraph-properties fo:text-align="center" fo:margin-left="0cm"/>
      <style:text-properties style:use-window-font-color="true" style:font-name="Liberation Sans" fo:font-size="12pt" fo:font-weight="normal" style:font-size-asian="12pt" style:font-weight-asian="normal" style:font-size-complex="12pt" style:font-weight-complex="normal"/>
    </style:style>
    <style:style style:name="ce98" style:family="table-cell" style:parent-style-name="Default">
      <style:table-cell-properties style:glyph-orientation-vertical="0" style:cell-protect="protected" style:print-content="true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2" style:family="table-cell" style:parent-style-name="Default">
      <style:table-cell-properties style:cell-protect="protected" style:print-content="true" fo:background-color="transparent"/>
      <style:text-properties style:use-window-font-color="true" style:font-name="Liberation Sans" fo:font-size="12pt" style:font-size-asian="12pt" style:font-size-complex="12pt"/>
    </style:style>
    <style:style style:name="ce160" style:family="table-cell" style:parent-style-name="Default">
      <style:table-cell-properties style:cell-protect="protected" style:print-content="true" fo:background-color="transparent"/>
      <style:text-properties style:use-window-font-color="true" style:font-name="Liberation Sans" fo:font-size="12pt" fo:font-weight="bold" style:font-size-asian="12pt" style:font-weight-asian="bold" style:font-size-complex="12pt" style:font-weight-complex="bold"/>
    </style:style>
    <style:style style:name="ce131" style:family="table-cell" style:parent-style-name="Default">
      <style:table-cell-properties style:cell-protect="protected" style:print-content="true" fo:background-color="transparent"/>
      <style:text-properties style:use-window-font-color="true" style:font-name="Liberation Sans" fo:font-size="12pt" fo:font-weight="normal" style:font-size-asian="12pt" style:font-weight-asian="normal" style:font-size-complex="12pt" style:font-weight-complex="normal"/>
    </style:style>
    <style:style style:name="ce143" style:family="table-cell" style:parent-style-name="Default">
      <style:text-properties style:font-name="Liberation Sans" fo:font-size="12pt" style:font-size-asian="12pt" style:font-size-complex="12pt"/>
    </style:style>
    <style:style style:name="ce127" style:family="table-cell" style:parent-style-name="Default">
      <style:table-cell-properties fo:border="0.74pt dotted #2a6099"/>
      <style:text-properties style:font-name="Liberation Sans" fo:font-size="12pt" style:font-size-asian="12pt" style:font-size-complex="12pt"/>
    </style:style>
    <style:style style:name="ce144" style:family="table-cell" style:parent-style-name="Default" style:data-style-name="N100">
      <style:table-cell-properties style:text-align-source="fix" style:repeat-content="false" fo:wrap-option="wrap" fo:border="0.74pt dotted #2a6099"/>
      <style:paragraph-properties fo:text-align="center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7" style:family="table-cell" style:parent-style-name="Default" style:data-style-name="N100">
      <style:table-cell-properties style:text-align-source="fix" style:repeat-content="false" fo:wrap-option="wrap" fo:border="0.74pt dotted #2a6099"/>
      <style:paragraph-properties fo:text-align="center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2pt" style:language-asian="zh" style:country-asian="CN" style:font-style-asian="normal" style:font-weight-asian="normal" style:font-name-complex="Calibri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dotted #2a6099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a933" style:text-outline="false" style:text-line-through-style="none" style:text-line-through-type="none" style:font-name="Liberation Sans" fo:font-size="12pt" fo:font-style="normal" fo:text-shadow="none" style:text-underline-style="none" fo:font-weight="normal" style:font-name-asian="DejaVu Sans" style:font-size-asian="12pt" style:font-style-asian="normal" style:font-weight-asian="normal" style:font-name-complex="DejaVu Sans" style:font-size-complex="12pt" style:font-style-complex="normal" style:font-weight-complex="normal"/>
    </style:style>
    <style:style style:name="ce132" style:family="table-cell" style:parent-style-name="Default">
      <style:table-cell-properties fo:border="none"/>
      <style:text-properties style:font-name="Liberation Sans" fo:font-size="12pt" style:font-size-asian="12pt" style:font-size-complex="12pt"/>
    </style:style>
    <style:style style:name="ce149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center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3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start" fo:margin-left="0cm"/>
      <style:text-properties fo:color="#ff0000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bold" style:font-name-complex="DejaVu Sans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35" style:family="table-cell" style:parent-style-name="Default" style:data-style-name="N100">
      <style:table-cell-properties style:text-align-source="fix" style:repeat-content="false" fo:wrap-option="wrap" fo:border="0.74pt dotted #2a6099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9" style:family="table-cell" style:parent-style-name="Default" style:data-style-name="N100">
      <style:table-cell-properties style:text-align-source="fix" style:repeat-content="false" fo:wrap-option="wrap" fo:border="none" style:vertical-align="middle"/>
      <style:paragraph-properties fo:text-align="start" fo:margin-left="0cm"/>
      <style:text-properties fo:color="#ff0000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bold" style:font-name-complex="DejaVu Sans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72" style:family="table-cell" style:parent-style-name="Default" style:data-style-name="N100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fo:color="#ff0000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bold" style:font-name-complex="DejaVu Sans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74" style:family="table-cell" style:parent-style-name="Default" style:data-style-name="N10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ff0000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bold" style:font-name-complex="DejaVu Sans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38" style:family="table-cell" style:parent-style-name="Default" style:data-style-name="N100">
      <style:table-cell-properties style:text-align-source="fix" style:repeat-content="false" fo:background-color="transparent" fo:wrap-option="wrap" fo:border="0.74pt dotted #2a6099" style:vertical-align="middle"/>
      <style:paragraph-properties fo:text-align="start" fo:margin-left="0cm"/>
      <style:text-properties fo:color="#ff0000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bold" style:font-name-complex="DejaVu Sans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40" style:family="table-cell" style:parent-style-name="Default">
      <style:table-cell-properties style:text-align-source="fix" style:repeat-content="false" fo:border="0.74pt dotted #2a6099"/>
      <style:paragraph-properties fo:text-align="start" fo:margin-left="0cm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8" style:family="table-cell" style:parent-style-name="Default"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5" style:family="table-cell" style:parent-style-name="Default">
      <style:table-cell-properties fo:border="0.74pt dotted #2a6099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1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5" style:family="table-cell" style:parent-style-name="Default">
      <style:table-cell-properties style:cell-protect="protected" style:print-content="true" style:text-align-source="fix" style:repeat-content="false" fo:background-color="transparent" fo:border="none"/>
      <style:paragraph-properties fo:text-align="start" fo:margin-left="0cm"/>
      <style:text-properties style:use-window-font-color="true" style:font-name="Liberation Sans" fo:font-size="12pt" style:font-size-asian="12pt" style:font-size-complex="12pt"/>
    </style:style>
    <style:style style:name="T1" style:family="text">
      <style:text-properties style:font-name="Liberation Sans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DejaVu Sans" style:font-name-complex="DejaVu Sans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-asian="Noto Sans CJK SC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font-name="Liberation Sans" style:language-complex="hi" style:country-complex="IN" style:font-name-complex="Calibri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style:font-name="Liberation Sans" fo:font-size="12pt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oto Sans CJK SC" style:font-name-complex="Calibri" style:font-size-asian="12pt" style:font-size-complex="12pt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style:font-name="Liberation Sans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DejaVu Sans" style:font-name-complex="DejaVu Sans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color="#00a933"/>
    </style:style>
    <style:style style:name="T5" style:family="text">
      <style:text-properties style:text-line-through-mode="continuous" fo:language="pl" fo:country="PL" style:language-asian="zh" style:country-asian="CN" style:language-complex="hi" style:country-complex="IN" style:font-name-asian="Noto Sans CJK SC" style:text-emphasize="none" style:font-relief="none" style:text-overline-style="none" style:text-overline-color="font-color"/>
    </style:style>
    <style:style style:name="T6" style:family="text">
      <style:text-properties style:text-line-through-mode="continuous" fo:language="pl" fo:country="PL" style:language-asian="zh" style:country-asian="CN" style:language-complex="hi" style:country-complex="IN" style:text-emphasize="none" style:font-relief="none" style:text-overline-style="none" style:text-overline-color="font-color" style:font-name-asian="DejaVu Sans"/>
    </style:style>
    <style:style style:name="T7" style:family="text">
      <style:text-properties style:font-name="Liberation Sans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oto Sans CJK SC" style:font-name-complex="Calibri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8" style:family="text">
      <style:text-properties style:font-name="Liberation Sans" fo:font-size="12pt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size-asian="12pt" style:font-size-complex="12pt" style:font-style-asian="normal" style:font-style-complex="normal" style:text-emphasize="none" style:font-relief="none" style:text-overline-style="none" style:text-overline-color="font-color" fo:font-weight="normal" style:font-name-asian="DejaVu Sans" style:font-name-complex="DejaVu Sans" style:font-weight-asian="normal" style:font-weight-complex="normal"/>
    </style:style>
    <style:style style:name="T9" style:family="text">
      <style:text-properties fo:color="#00a933" style:font-name="Liberation Sans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oto Sans CJK SC" style:font-name-complex="Calibri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fo:color="#00a933" style:font-name="Liberation Sans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complex="Calibri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 style:font-name-asian="DejaVu Sans"/>
    </style:style>
    <style:style style:name="T11" style:family="text">
      <style:text-properties fo:color="#2a6099" style:font-name="Liberation Sans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oto Sans CJK SC" style:font-name-complex="Calibri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12" style:family="text">
      <style:text-properties style:font-name="Liberation Sans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complex="Calibri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 fo:color="#00a933" style:font-name-asian="DejaVu Sans"/>
    </style:style>
    <style:style style:name="T13" style:family="text">
      <style:text-properties style:font-name="Liberation Sans" fo:font-size="12pt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size-asian="12pt" style:font-size-complex="12pt" style:font-style-asian="normal" style:font-style-complex="normal" style:text-emphasize="none" style:font-relief="none" style:text-overline-style="none" style:text-overline-color="font-color" fo:color="#ffbf00" fo:font-weight="normal" style:font-name-asian="DejaVu Sans" style:font-name-complex="DejaVu Sans" style:font-weight-asian="normal" style:font-weight-complex="normal"/>
    </style:style>
    <style:style style:name="T14" style:family="text">
      <style:text-properties style:font-name="Liberation Sans" fo:font-size="12pt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size-asian="12pt" style:font-size-complex="12pt" style:font-style-asian="normal" style:font-style-complex="normal" style:text-emphasize="none" style:font-relief="none" style:text-overline-style="none" style:text-overline-color="font-color" style:font-name-asian="DejaVu Sans" style:font-name-complex="DejaVu Sans"/>
    </style:style>
    <style:style style:name="T15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oto Sans CJK SC" style:font-name-complex="Calib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6" style:family="text">
      <style:text-properties style:font-name="Liberation Sans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oto Sans CJK SC" style:font-name-complex="Calibri" style:font-weight-asian="normal" style:font-weight-complex="normal" style:font-style-asian="normal" style:font-style-complex="normal" style:text-emphasize="none" style:font-relief="none" style:text-overline-style="none" style:text-overline-color="font-color" fo:font-size="12pt" style:font-size-asian="12pt" style:font-size-complex="12pt"/>
    </style:style>
    <style:style style:name="T17" style:family="text">
      <style:text-properties fo:color="#ff0000"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oto Sans CJK SC" style:font-name-complex="Calib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8" style:family="text">
      <style:text-properties fo:color="#ff0000" style:font-name="Liberation Sans" fo:font-size="10pt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oto Sans CJK SC" style:font-name-complex="Calibri" style:font-size-asian="10pt" style:font-size-complex="10pt" style:font-style-asian="normal" style:font-style-complex="normal" style:text-emphasize="none" style:font-relief="none" style:text-overline-style="none" style:text-overline-color="font-color"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5"/>
        <table:table-column table:style-name="co2" table:default-cell-style-name="ce9"/>
        <table:table-column table:style-name="co3" table:default-cell-style-name="ce17"/>
        <table:table-column table:style-name="co4" table:default-cell-style-name="ce17"/>
        <table:table-column table:style-name="co5" table:default-cell-style-name="ce33"/>
        <table:table-column table:style-name="co6" table:default-cell-style-name="ce17"/>
        <table:table-column table:style-name="co7" table:default-cell-style-name="ce5"/>
        <table:table-column table:style-name="co8" table:default-cell-style-name="ce17"/>
        <table:table-column-group>
          <table:table-column table:style-name="co9" table:default-cell-style-name="ce39"/>
          <table:table-column table:style-name="co10" table:default-cell-style-name="ce39"/>
          <table:table-column table:style-name="co9" table:default-cell-style-name="ce52"/>
          <table:table-column table:style-name="co11" table:default-cell-style-name="ce52"/>
          <table:table-column table:style-name="co9" table:default-cell-style-name="ce39"/>
          <table:table-column table:style-name="co12" table:default-cell-style-name="ce39"/>
          <table:table-column table:style-name="co9" table:default-cell-style-name="ce52"/>
          <table:table-column table:style-name="co13" table:default-cell-style-name="ce52"/>
        </table:table-column-group>
        <table:table-column table:style-name="co9" table:default-cell-style-name="ce60"/>
        <table:table-column table:style-name="co14" table:default-cell-style-name="ce60"/>
        <table:table-column table:style-name="co9" table:number-columns-repeated="2" table:default-cell-style-name="ce67"/>
        <table:table-column table:style-name="co9" table:number-columns-repeated="16354" table:default-cell-style-name="ce32"/>
        <table:table-row table:style-name="ro1">
          <table:table-cell table:style-name="ce3" office:value-type="string" calcext:value-type="string">
            <text:p>🔢</text:p>
          </table:table-cell>
          <table:table-cell table:style-name="ce10" office:value-type="string" calcext:value-type="string">
            <text:p>📅 Data</text:p>
            <text:p>🔗 Reg.</text:p>
          </table:table-cell>
          <table:table-cell table:style-name="ce46" office:value-type="string" calcext:value-type="string">
            <text:p>🏃 Nazwa</text:p>
            <text:p>🌐 Strona</text:p>
          </table:table-cell>
          <table:table-cell table:style-name="ce46" office:value-type="string" calcext:value-type="string">
            <text:p>📍 Miejsce</text:p>
            <text:p>✍️ Zapisy</text:p>
          </table:table-cell>
          <table:table-cell table:style-name="ce59" office:value-type="string" calcext:value-type="string">
            <text:p>Ile</text:p>
            <text:p><text:span text:style-name="T1">Atest</text:span><text:span text:style-name="T4">📏</text:span></text:p>
          </table:table-cell>
          <table:table-cell table:style-name="ce46" office:value-type="string" calcext:value-type="string">
            <text:p>🛣️ <text:s/>Typ</text:p>
          </table:table-cell>
          <table:table-cell table:style-name="ce3" office:value-type="string" calcext:value-type="string">
            <text:p><text:span text:style-name="T15">💰</text:span><text:span text:style-name="T16">Zapisy</text:span></text:p>
            <text:p><text:span text:style-name="T17">⏰🔴 </text:span><text:span text:style-name="T18">&gt; 7 dni</text:span></text:p>
          </table:table-cell>
          <table:table-cell table:style-name="ce46" office:value-type="string" calcext:value-type="string">
            <text:p>📝 Uwagi</text:p>
          </table:table-cell>
          <table:table-cell table:style-name="ce56" office:value-type="string" calcext:value-type="string">
            <text:p>cena 1</text:p>
          </table:table-cell>
          <table:table-cell table:style-name="ce56" office:value-type="string" calcext:value-type="string">
            <text:p>data 1</text:p>
          </table:table-cell>
          <table:table-cell table:style-name="ce58" office:value-type="string" calcext:value-type="string">
            <text:p>Cena 2</text:p>
          </table:table-cell>
          <table:table-cell table:style-name="ce58" office:value-type="string" calcext:value-type="string">
            <text:p>Data 2</text:p>
          </table:table-cell>
          <table:table-cell table:style-name="ce56" office:value-type="string" calcext:value-type="string">
            <text:p>Cena 3</text:p>
          </table:table-cell>
          <table:table-cell table:style-name="ce56" office:value-type="string" calcext:value-type="string">
            <text:p>Data 3</text:p>
          </table:table-cell>
          <table:table-cell table:style-name="ce58" office:value-type="string" calcext:value-type="string">
            <text:p>Cena 4</text:p>
          </table:table-cell>
          <table:table-cell table:style-name="ce58" office:value-type="string" calcext:value-type="string">
            <text:p>Data 4</text:p>
          </table:table-cell>
          <table:table-cell table:style-name="ce56" office:value-type="string" calcext:value-type="string">
            <text:p>Cena 5</text:p>
          </table:table-cell>
          <table:table-cell table:style-name="ce56" office:value-type="string" calcext:value-type="string">
            <text:p>Data 5</text:p>
          </table:table-cell>
          <table:table-cell table:style-name="ce58" office:value-type="string" calcext:value-type="string">
            <text:p>Cena 6</text:p>
          </table:table-cell>
          <table:table-cell table:style-name="ce58" office:value-type="string" calcext:value-type="string">
            <text:p>Data 6</text:p>
          </table:table-cell>
          <table:table-cell table:style-name="ce98" table:number-columns-repeated="229"/>
          <table:table-cell table:number-columns-repeated="16125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9921M3w3X0I031d7V6J7d1k4V7O4w150/open" xlink:type="simple">18.01.2026, niedz. 10:00</text:a></text:p>
          </table:table-cell>
          <table:table-cell table:style-name="ce24" office:value-type="string" calcext:value-type="string">
            <text:p><text:a xlink:href="https://pietrasze.pl/" xlink:type="simple">4. Pietrasze Cross Country 3 z 5</text:a></text:p>
          </table:table-cell>
          <table:table-cell table:style-name="ce24" office:value-type="string" calcext:value-type="string">
            <text:p><text:a xlink:href="https://elektronicznezapisy.pl/event/12428.html" xlink:type="simple">Białystok</text:a></text:p>
          </table:table-cell>
          <table:table-cell table:style-name="ce23" office:value-type="string" calcext:value-type="string">
            <text:p>7,75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2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30</text:p>
          </table:table-cell>
          <table:table-cell table:style-name="ce51" office:value-type="date" office:date-value="2026-01-11" calcext:value-type="date">
            <text:p>11.01.2026</text:p>
          </table:table-cell>
          <table:table-cell table:style-name="ce66" office:value-type="float" office:value="35" calcext:value-type="float">
            <text:p>35</text:p>
          </table:table-cell>
          <table:table-cell table:style-name="ce70" office:value-type="date" office:date-value="2026-01-17" calcext:value-type="date">
            <text:p>17.01.2026</text:p>
          </table:table-cell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biegpamiecisybiru.pl/regulamin-2/" xlink:type="simple">07.02.2026, sob. 18:00</text:a></text:p>
          </table:table-cell>
          <table:table-cell table:style-name="ce24" office:value-type="string" calcext:value-type="string">
            <text:p><text:a xlink:href="https://biegpamiecisybiru.pl/" xlink:type="simple">Bieg Pamięci Sybiru 5K</text:a></text:p>
          </table:table-cell>
          <table:table-cell table:style-name="ce24" office:value-type="string" calcext:value-type="string">
            <text:p><text:a xlink:href="https://b4sportonline.pl/bieg_pamieci_sybiru/" xlink:type="simple">Białystok</text:a></text:p>
          </table:table-cell>
          <table:table-cell table:style-name="ce23" office:value-type="string" calcext:value-type="string">
            <text:p>5,2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3] &amp; &quot;.pdf&quot;; &quot;Wyniki&quot;)" office:value-type="string" office:string-value="Wyniki" calcext:value-type="string">
            <text:p>Wyniki</text:p>
          </table:table-cell>
          <table:table-cell table:style-name="ce23" office:value-type="string" calcext:value-type="string">
            <text:p>🏃‍♂️</text:p>
          </table:table-cell>
          <table:table-cell table:style-name="ce48" office:value-type="string" calcext:value-type="string">
            <text:p>69</text:p>
          </table:table-cell>
          <table:table-cell table:style-name="ce51" office:value-type="date" office:date-value="2025-12-31" calcext:value-type="date">
            <text:p>31.12.2025</text:p>
          </table:table-cell>
          <table:table-cell table:style-name="ce66" office:value-type="float" office:value="79" calcext:value-type="float">
            <text:p>79</text:p>
          </table:table-cell>
          <table:table-cell table:style-name="ce70" office:value-type="date" office:date-value="2026-02-06" calcext:value-type="date">
            <text:p>06.02.2026</text:p>
          </table:table-cell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biegpamiecisybiru.pl/regulamin-2/" xlink:type="simple">07.02.2026, sob. 18:30</text:a></text:p>
          </table:table-cell>
          <table:table-cell table:style-name="ce24" office:value-type="string" calcext:value-type="string">
            <text:p><text:a xlink:href="https://biegpamiecisybiru.pl/" xlink:type="simple">Bieg Pamięci Sybiru 10K</text:a></text:p>
          </table:table-cell>
          <table:table-cell table:style-name="ce24" office:value-type="string" calcext:value-type="string">
            <text:p><text:a xlink:href="https://b4sportonline.pl/bieg_pamieci_sybiru/" xlink:type="simple">Białystok</text:a></text:p>
          </table:table-cell>
          <table:table-cell table:style-name="ce54" office:value-type="string" calcext:value-type="string">
            <text:p>10,3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4] &amp; &quot;.pdf&quot;; &quot;Wyniki&quot;)" office:value-type="string" office:string-value="Wyniki" calcext:value-type="string">
            <text:p>Wyniki</text:p>
          </table:table-cell>
          <table:table-cell table:style-name="ce23" office:value-type="string" calcext:value-type="string">
            <text:p>🏃‍♂️</text:p>
          </table:table-cell>
          <table:table-cell table:style-name="ce48" office:value-type="float" office:value="79" calcext:value-type="float">
            <text:p>79</text:p>
          </table:table-cell>
          <table:table-cell table:style-name="ce51" office:value-type="date" office:date-value="2025-12-31" calcext:value-type="date">
            <text:p>31.12.2025</text:p>
          </table:table-cell>
          <table:table-cell table:style-name="ce66" office:value-type="float" office:value="89" calcext:value-type="float">
            <text:p>89</text:p>
          </table:table-cell>
          <table:table-cell table:style-name="ce70" office:value-type="date" office:date-value="2026-02-06" calcext:value-type="date">
            <text:p>06.02.2026</text:p>
          </table:table-cell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b4sportonline.pl/users-folder/1448/files/Ultra_Bladzina.pdf" xlink:type="simple">13.02.2026, pt. 18:00</text:a></text:p>
          </table:table-cell>
          <table:table-cell table:style-name="ce24" office:value-type="string" calcext:value-type="string">
            <text:p><text:a xlink:href="https://fundacjatworzywa.pl/" xlink:type="simple">Ultra Bladzina</text:a></text:p>
          </table:table-cell>
          <table:table-cell table:style-name="ce24" office:value-type="string" calcext:value-type="string">
            <text:p><text:a xlink:href="https://b4sportonline.pl/ultrasledz/" xlink:type="simple">Supraśl</text:a></text:p>
          </table:table-cell>
          <table:table-cell table:style-name="ce63" office:value-type="string" calcext:value-type="string">
            <text:p>161,2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5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260</text:p>
          </table:table-cell>
          <table:table-cell table:style-name="ce51" office:value-type="date" office:date-value="2025-05-31" calcext:value-type="date">
            <text:p>31.05.2025</text:p>
          </table:table-cell>
          <table:table-cell table:style-name="ce66" office:value-type="float" office:value="280" calcext:value-type="float">
            <text:p>280</text:p>
          </table:table-cell>
          <table:table-cell table:style-name="ce70" office:value-type="date" office:date-value="2025-11-30" calcext:value-type="date">
            <text:p>30.11.2025</text:p>
          </table:table-cell>
          <table:table-cell table:style-name="ce48" office:value-type="string" calcext:value-type="string">
            <text:p>300</text:p>
          </table:table-cell>
          <table:table-cell table:style-name="ce51" office:value-type="date" office:date-value="2026-02-07" calcext:value-type="date">
            <text:p>07.02.2026</text:p>
          </table:table-cell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b4sportonline.pl/users-folder/1448/files/1_Ultra_Tarpan.pdf" xlink:type="simple">13.02.2026, pt. 18:00</text:a></text:p>
          </table:table-cell>
          <table:table-cell table:style-name="ce24" office:value-type="string" calcext:value-type="string">
            <text:p><text:a xlink:href="https://fundacjatworzywa.pl/" xlink:type="simple">Ultra Tarpan</text:a></text:p>
          </table:table-cell>
          <table:table-cell table:style-name="ce24" office:value-type="string" calcext:value-type="string">
            <text:p><text:a xlink:href="https://b4sportonline.pl/ultrasledz/" xlink:type="simple">Supraśl</text:a></text:p>
          </table:table-cell>
          <table:table-cell table:style-name="ce63" office:value-type="string" calcext:value-type="string">
            <text:p>12 H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6] &amp; &quot;.pdf&quot;; &quot;Wyniki&quot;)" office:value-type="string" office:string-value="Wyniki" calcext:value-type="string">
            <text:p>Wyniki</text:p>
          </table:table-cell>
          <table:table-cell table:style-name="ce23" office:value-type="string" calcext:value-type="string">
            <text:p>🏃‍♂️</text:p>
          </table:table-cell>
          <table:table-cell table:style-name="ce48" office:value-type="string" calcext:value-type="string">
            <text:p>180</text:p>
          </table:table-cell>
          <table:table-cell table:style-name="ce51" office:value-type="date" office:date-value="2025-05-31" calcext:value-type="date">
            <text:p>31.05.2025</text:p>
          </table:table-cell>
          <table:table-cell table:style-name="ce66" office:value-type="float" office:value="200" calcext:value-type="float">
            <text:p>200</text:p>
          </table:table-cell>
          <table:table-cell table:style-name="ce70" office:value-type="date" office:date-value="2025-11-30" calcext:value-type="date">
            <text:p>30.11.2025</text:p>
          </table:table-cell>
          <table:table-cell table:style-name="ce48" office:value-type="string" calcext:value-type="string">
            <text:p>220</text:p>
          </table:table-cell>
          <table:table-cell table:style-name="ce51" office:value-type="date" office:date-value="2026-02-07" calcext:value-type="date">
            <text:p>07.02.2026</text:p>
          </table:table-cell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b4sportonline.pl/users-folder/1448/files/Ultra_Sledz.pdf" xlink:type="simple">14.02.2026, sob. 06:00</text:a></text:p>
          </table:table-cell>
          <table:table-cell table:style-name="ce24" office:value-type="string" calcext:value-type="string">
            <text:p><text:a xlink:href="https://fundacjatworzywa.pl/" xlink:type="simple">Ultra Śledź</text:a></text:p>
          </table:table-cell>
          <table:table-cell table:style-name="ce24" office:value-type="string" calcext:value-type="string">
            <text:p><text:a xlink:href="https://b4sportonline.pl/ultrasledz/" xlink:type="simple">Supraśl</text:a></text:p>
          </table:table-cell>
          <table:table-cell table:style-name="ce63" office:value-type="string" calcext:value-type="string">
            <text:p>80,6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7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180</text:p>
          </table:table-cell>
          <table:table-cell table:style-name="ce51" office:value-type="date" office:date-value="2025-05-31" calcext:value-type="date">
            <text:p>31.05.2025</text:p>
          </table:table-cell>
          <table:table-cell table:style-name="ce66" office:value-type="float" office:value="200" calcext:value-type="float">
            <text:p>200</text:p>
          </table:table-cell>
          <table:table-cell table:style-name="ce70" office:value-type="date" office:date-value="2025-11-30" calcext:value-type="date">
            <text:p>30.11.2025</text:p>
          </table:table-cell>
          <table:table-cell table:style-name="ce48" office:value-type="string" calcext:value-type="string">
            <text:p>220</text:p>
          </table:table-cell>
          <table:table-cell table:style-name="ce51" office:value-type="date" office:date-value="2026-02-07" calcext:value-type="date">
            <text:p>07.02.2026</text:p>
          </table:table-cell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b4sportonline.pl/users-folder/1448/files/Ultra_Leszcz.pdf" xlink:type="simple">14.02.2026, sob. 07:30</text:a></text:p>
          </table:table-cell>
          <table:table-cell table:style-name="ce24" office:value-type="string" calcext:value-type="string">
            <text:p><text:a xlink:href="https://fundacjatworzywa.pl/" xlink:type="simple">Ultra Leszcz</text:a></text:p>
          </table:table-cell>
          <table:table-cell table:style-name="ce24" office:value-type="string" calcext:value-type="string">
            <text:p><text:a xlink:href="https://b4sportonline.pl/ultrasledz/" xlink:type="simple">Supraśl</text:a></text:p>
          </table:table-cell>
          <table:table-cell table:style-name="ce63" office:value-type="string" calcext:value-type="string">
            <text:p>63,4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8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165</text:p>
          </table:table-cell>
          <table:table-cell table:style-name="ce51" office:value-type="date" office:date-value="2025-05-31" calcext:value-type="date">
            <text:p>31.05.2025</text:p>
          </table:table-cell>
          <table:table-cell table:style-name="ce66" office:value-type="float" office:value="185" calcext:value-type="float">
            <text:p>185</text:p>
          </table:table-cell>
          <table:table-cell table:style-name="ce70" office:value-type="date" office:date-value="2025-11-30" calcext:value-type="date">
            <text:p>30.11.2025</text:p>
          </table:table-cell>
          <table:table-cell table:style-name="ce48" office:value-type="string" calcext:value-type="string">
            <text:p>205</text:p>
          </table:table-cell>
          <table:table-cell table:style-name="ce51" office:value-type="date" office:date-value="2026-02-07" calcext:value-type="date">
            <text:p>07.02.2026</text:p>
          </table:table-cell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ultura.choroszcz.pl/choroszcz_kultura/wp-content/uploads/2026/01/REGULAMIN-Bieg-Wyzwolenia-Choroszcz-21.02.2026.pdf" xlink:type="simple">21.02.2026, sob. 12:00</text:a></text:p>
          </table:table-cell>
          <table:table-cell table:style-name="ce24" office:value-type="string" calcext:value-type="string">
            <text:p><text:a xlink:href="https://kultura.choroszcz.pl/60480-2/" xlink:type="simple">Bieg Wyzwolenia</text:a></text:p>
          </table:table-cell>
          <table:table-cell table:style-name="ce24" office:value-type="string" calcext:value-type="string">
            <text:p><text:a xlink:href="https://formularz.ultimasport.pl/445" xlink:type="simple">Choroszcz</text:a></text:p>
          </table:table-cell>
          <table:table-cell table:style-name="ce54" office:value-type="string" calcext:value-type="string">
            <text:p><text:span text:style-name="T5">10 km</text:span><text:span text:style-name="T6">📏</text:span>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9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80</text:p>
          </table:table-cell>
          <table:table-cell table:style-name="ce51" office:value-type="date" office:date-value="2026-02-16" calcext:value-type="date">
            <text:p>16.02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M7U173a9h0B0m1q7D6D8s9V2o749l5z8/open" xlink:type="simple">22.02.2026, niedz. 10:00</text:a></text:p>
          </table:table-cell>
          <table:table-cell table:style-name="ce24" office:value-type="string" calcext:value-type="string">
            <text:p><text:a xlink:href="https://pietrasze.pl/" xlink:type="simple">4. Pietrasze Cross Country 4 z 5</text:a></text:p>
          </table:table-cell>
          <table:table-cell table:style-name="ce24" office:value-type="string" calcext:value-type="string">
            <text:p><text:a xlink:href="https://elektronicznezapisy.pl/event/12429.html" xlink:type="simple">Białystok</text:a></text:p>
          </table:table-cell>
          <table:table-cell table:style-name="ce23" office:value-type="string" calcext:value-type="string">
            <text:p>7,75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10] &amp; &quot;.pdf&quot;; &quot;Wyniki&quot;)" office:value-type="string" office:string-value="Wyniki" calcext:value-type="string">
            <text:p>Wyniki</text:p>
          </table:table-cell>
          <table:table-cell table:style-name="ce88" office:value-type="string" calcext:value-type="string">
            <text:p>🏃‍♂️</text:p>
          </table:table-cell>
          <table:table-cell table:style-name="ce48" office:value-type="string" calcext:value-type="string">
            <text:p>30</text:p>
          </table:table-cell>
          <table:table-cell table:style-name="ce51" office:value-type="date" office:date-value="2026-02-15" calcext:value-type="date">
            <text:p>15.02.2026</text:p>
          </table:table-cell>
          <table:table-cell table:style-name="ce150" office:value-type="float" office:value="35" calcext:value-type="float">
            <text:p>35</text:p>
          </table:table-cell>
          <table:table-cell table:style-name="ce70" office:value-type="date" office:date-value="2026-02-21" calcext:value-type="date">
            <text:p>21.02.2026</text:p>
          </table:table-cell>
          <table:table-cell table:style-name="ce136"/>
          <table:table-cell table:style-name="ce121"/>
          <table:table-cell table:style-name="ce124"/>
          <table:table-cell table:style-name="ce126"/>
          <table:table-cell table:style-name="ce134" table:number-columns-repeated="2"/>
          <table:table-cell table:style-name="ce151" table:number-columns-repeated="2"/>
          <table:table-cell table:style-name="ce160"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D1t1M5J4p0T0h1N7e6V5x8I2I2C7f026/open" xlink:type="simple">01.03.2026, niedz. 13:30</text:a></text:p>
          </table:table-cell>
          <table:table-cell table:style-name="ce24" office:value-type="string" calcext:value-type="string">
            <text:p><text:a xlink:href="https://elektronicznezapisy.pl/event/14408/strona.html" xlink:type="simple">XIV EDYCJA TROPEM WILCZYM</text:a></text:p>
          </table:table-cell>
          <table:table-cell table:style-name="ce24" office:value-type="string" calcext:value-type="string">
            <text:p><text:a xlink:href="https://elektronicznezapisy.pl/event/14408/strona.html" xlink:type="simple">Białystok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Mix</text:p>
          </table:table-cell>
          <table:table-cell table:style-name="ce82" table:formula="of:=HYPERLINK(&quot;../../wyniki/2026/&quot; &amp; [.C11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💰Drogo</text:p>
          </table:table-cell>
          <table:table-cell table:style-name="ce48" office:value-type="string" calcext:value-type="string">
            <text:p>80</text:p>
          </table:table-cell>
          <table:table-cell table:style-name="ce51" office:value-type="date" office:date-value="2026-02-27" calcext:value-type="date">
            <text:p>27.02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D456N6U0B0V0Q1h7d7f2G0L01192b5B7/open" xlink:type="simple">15.03.2026, niedz. 10:00</text:a></text:p>
          </table:table-cell>
          <table:table-cell table:style-name="ce24" office:value-type="string" calcext:value-type="string">
            <text:p><text:a xlink:href="https://pietrasze.pl/" xlink:type="simple">4. Pietrasze Cross Country 5 z 5</text:a></text:p>
          </table:table-cell>
          <table:table-cell table:style-name="ce24" office:value-type="string" calcext:value-type="string">
            <text:p><text:a xlink:href="https://elektronicznezapisy.pl/event/12430.html" xlink:type="simple">Białystok</text:a></text:p>
          </table:table-cell>
          <table:table-cell table:style-name="ce23" office:value-type="string" calcext:value-type="string">
            <text:p>7,75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12] &amp; &quot;.pdf&quot;; &quot;Wyniki&quot;)" office:value-type="string" office:string-value="Wyniki" calcext:value-type="string">
            <text:p>Wyniki</text:p>
          </table:table-cell>
          <table:table-cell table:style-name="ce23" office:value-type="string" calcext:value-type="string">
            <text:p>🏃‍♂️</text:p>
          </table:table-cell>
          <table:table-cell table:style-name="ce48" office:value-type="string" calcext:value-type="string">
            <text:p>30</text:p>
          </table:table-cell>
          <table:table-cell table:style-name="ce51" office:value-type="date" office:date-value="2026-03-08" calcext:value-type="date">
            <text:p>08.03.2026</text:p>
          </table:table-cell>
          <table:table-cell table:style-name="ce66" office:value-type="float" office:value="35" calcext:value-type="float">
            <text:p>35</text:p>
          </table:table-cell>
          <table:table-cell table:style-name="ce70" office:value-type="date" office:date-value="2026-03-14" calcext:value-type="date">
            <text:p>14.03.2026</text:p>
          </table:table-cell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polmaratonwarszawski.com/wp-content/uploads/sites/3/2025/11/Regulamin20.Półmaraton-Warszawski.pdf" xlink:type="simple">22.03.2026, niedz. 11:00</text:a></text:p>
          </table:table-cell>
          <table:table-cell table:style-name="ce24" office:value-type="string" calcext:value-type="string">
            <text:p><text:a xlink:href="https://polmaratonwarszawski.com/" xlink:type="simple">20. Półmaraton Warszawski</text:a></text:p>
          </table:table-cell>
          <table:table-cell table:style-name="ce24" office:value-type="string" calcext:value-type="string">
            <text:p><text:a xlink:href="https://rejestracja.maratonwarszawski.com/pl" xlink:type="simple">Warszawa</text:a></text:p>
          </table:table-cell>
          <table:table-cell table:style-name="ce71" office:value-type="string" calcext:value-type="string">
            <text:p><text:span text:style-name="T7">21,1 km</text:span><text:span text:style-name="T8">📏</text:span>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13] &amp; &quot;.pdf&quot;; &quot;Wyniki&quot;)" office:value-type="string" office:string-value="Wyniki" calcext:value-type="string">
            <text:p>Wyniki</text:p>
          </table:table-cell>
          <table:table-cell table:style-name="ce23" office:value-type="string" calcext:value-type="string">
            <text:p>🏃‍♂️</text:p>
          </table:table-cell>
          <table:table-cell table:style-name="ce48" office:value-type="string" calcext:value-type="string">
            <text:p>190</text:p>
          </table:table-cell>
          <table:table-cell table:style-name="ce51" office:value-type="date" office:date-value="2025-12-31" calcext:value-type="date">
            <text:p>31.12.2025</text:p>
          </table:table-cell>
          <table:table-cell table:style-name="ce66" office:value-type="float" office:value="210" calcext:value-type="float">
            <text:p>210</text:p>
          </table:table-cell>
          <table:table-cell table:style-name="ce70" office:value-type="date" office:date-value="2026-01-31" calcext:value-type="date">
            <text:p>31.01.2026</text:p>
          </table:table-cell>
          <table:table-cell table:style-name="ce48" office:value-type="string" calcext:value-type="string">
            <text:p>260</text:p>
          </table:table-cell>
          <table:table-cell table:style-name="ce51" office:value-type="date" office:date-value="2026-02-28" calcext:value-type="date">
            <text:p>28.02.2026</text:p>
          </table:table-cell>
          <table:table-cell table:style-name="ce72" office:value-type="string" calcext:value-type="string">
            <text:p>310</text:p>
          </table:table-cell>
          <table:table-cell table:style-name="ce74" office:value-type="date" office:date-value="2026-03-21" calcext:value-type="date">
            <text:p>21.03.2026</text:p>
          </table:table-cell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29.03.2026, niedz. 09:00</text:a></text:p>
          </table:table-cell>
          <table:table-cell table:style-name="ce24" office:value-type="string" calcext:value-type="string">
            <text:p><text:a xlink:href="https://kresowetrail.pl/bialystok-2026-03-29/" xlink:type="simple">Kresowe Trail – Białystok – Szpurt</text:a></text:p>
          </table:table-cell>
          <table:table-cell table:style-name="ce24" office:value-type="string" calcext:value-type="string">
            <text:p><text:a xlink:href="https://dostartu.pl/kresowe-trail-1-bia-ystok-2026-v15556" xlink:type="simple">Białystok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14] &amp; &quot;.pdf&quot;; &quot;Wyniki&quot;)" office:value-type="string" office:string-value="Wyniki" calcext:value-type="string">
            <text:p>Wyniki</text:p>
          </table:table-cell>
          <table:table-cell table:style-name="ce23" office:value-type="string" calcext:value-type="string">
            <text:p>🏃‍♂️</text:p>
          </table:table-cell>
          <table:table-cell table:style-name="ce48" office:value-type="string" calcext:value-type="string">
            <text:p>79</text:p>
          </table:table-cell>
          <table:table-cell table:style-name="ce51" office:value-type="date" office:date-value="2026-03-17" calcext:value-type="date">
            <text:p>17.03.2026</text:p>
          </table:table-cell>
          <table:table-cell table:style-name="ce66" office:value-type="float" office:value="89" calcext:value-type="float">
            <text:p>89</text:p>
          </table:table-cell>
          <table:table-cell table:style-name="ce70" office:value-type="date" office:date-value="2026-03-26" calcext:value-type="date">
            <text:p>26.03.2026</text:p>
          </table:table-cell>
          <table:table-cell table:style-name="ce48" office:value-type="string" calcext:value-type="string">
            <text:p>100</text:p>
          </table:table-cell>
          <table:table-cell table:style-name="ce51" office:value-type="date" office:date-value="2026-03-29" calcext:value-type="date">
            <text:p>29.03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29.03.2026, niedz. 09:00</text:a></text:p>
          </table:table-cell>
          <table:table-cell table:style-name="ce24" office:value-type="string" calcext:value-type="string">
            <text:p><text:a xlink:href="https://kresowetrail.pl/bialystok-2026-03-29/" xlink:type="simple">Kresowe Trail – Białystok – Wertep</text:a></text:p>
          </table:table-cell>
          <table:table-cell table:style-name="ce24" office:value-type="string" calcext:value-type="string">
            <text:p><text:a xlink:href="https://dostartu.pl/kresowe-trail-1-bia-ystok-2026-v15556" xlink:type="simple">Białystok</text:a></text:p>
          </table:table-cell>
          <table:table-cell table:style-name="ce71" office:value-type="string" calcext:value-type="string">
            <text:p>12,9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15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89</text:p>
          </table:table-cell>
          <table:table-cell table:style-name="ce51" office:value-type="date" office:date-value="2026-03-17" calcext:value-type="date">
            <text:p>17.03.2026</text:p>
          </table:table-cell>
          <table:table-cell table:style-name="ce66" office:value-type="float" office:value="99" calcext:value-type="float">
            <text:p>99</text:p>
          </table:table-cell>
          <table:table-cell table:style-name="ce70" office:value-type="date" office:date-value="2026-03-26" calcext:value-type="date">
            <text:p>26.03.2026</text:p>
          </table:table-cell>
          <table:table-cell table:style-name="ce48" office:value-type="string" calcext:value-type="string">
            <text:p>110</text:p>
          </table:table-cell>
          <table:table-cell table:style-name="ce51" office:value-type="date" office:date-value="2026-03-29" calcext:value-type="date">
            <text:p>29.03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18.04.2026, sob. 11:00</text:a></text:p>
          </table:table-cell>
          <table:table-cell table:style-name="ce24" office:value-type="string" calcext:value-type="string">
            <text:p><text:a xlink:href="https://kresowetrail.pl/mielnik-2026-04-18/" xlink:type="simple">Kresowe Trail – Mielnik – Szpurt</text:a></text:p>
          </table:table-cell>
          <table:table-cell table:style-name="ce24" office:value-type="string" calcext:value-type="string">
            <text:p><text:a xlink:href="https://dostartu.pl/kresowe-trail-2-mielnik-2026-v15576" xlink:type="simple">Mielnik</text:a></text:p>
          </table:table-cell>
          <table:table-cell table:style-name="ce54" office:value-type="string" calcext:value-type="string">
            <text:p>8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16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48" office:value-type="string" calcext:value-type="string">
            <text:p>79</text:p>
          </table:table-cell>
          <table:table-cell table:style-name="ce51" office:value-type="date" office:date-value="2026-04-06" calcext:value-type="date">
            <text:p>06.04.2026</text:p>
          </table:table-cell>
          <table:table-cell table:style-name="ce66" office:value-type="float" office:value="89" calcext:value-type="float">
            <text:p>89</text:p>
          </table:table-cell>
          <table:table-cell table:style-name="ce70" office:value-type="date" office:date-value="2026-04-15" calcext:value-type="date">
            <text:p>15.04.2026</text:p>
          </table:table-cell>
          <table:table-cell table:style-name="ce48" office:value-type="string" calcext:value-type="string">
            <text:p>100</text:p>
          </table:table-cell>
          <table:table-cell table:style-name="ce51" office:value-type="date" office:date-value="2026-04-18" calcext:value-type="date">
            <text:p>18.04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span text:style-name="T2"><text:a xlink:href="https://kresowetrail.pl/regulamin-2026/" xlink:type="simple">18.04.2026, sob. 11:00</text:a></text:span></text:p>
          </table:table-cell>
          <table:table-cell table:style-name="ce24" office:value-type="string" calcext:value-type="string">
            <text:p><text:a xlink:href="https://kresowetrail.pl/mielnik-2026-04-18/" xlink:type="simple">Kresowe Trail – Mielnik – Wertep</text:a></text:p>
          </table:table-cell>
          <table:table-cell table:style-name="ce24" office:value-type="string" calcext:value-type="string">
            <text:p><text:a xlink:href="https://dostartu.pl/kresowe-trail-2-mielnik-2026-v15576" xlink:type="simple">Mielnik</text:a></text:p>
          </table:table-cell>
          <table:table-cell table:style-name="ce71" office:value-type="string" calcext:value-type="string">
            <text:p>16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17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89</text:p>
          </table:table-cell>
          <table:table-cell table:style-name="ce51" office:value-type="date" office:date-value="2026-04-06" calcext:value-type="date">
            <text:p>06.04.2026</text:p>
          </table:table-cell>
          <table:table-cell table:style-name="ce66" office:value-type="float" office:value="99" calcext:value-type="float">
            <text:p>99</text:p>
          </table:table-cell>
          <table:table-cell table:style-name="ce70" office:value-type="date" office:date-value="2026-04-15" calcext:value-type="date">
            <text:p>15.04.2026</text:p>
          </table:table-cell>
          <table:table-cell table:style-name="ce48" office:value-type="string" calcext:value-type="string">
            <text:p>110</text:p>
          </table:table-cell>
          <table:table-cell table:style-name="ce51" office:value-type="date" office:date-value="2026-04-18" calcext:value-type="date">
            <text:p>18.04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okf.lapy.pl/xxiv-bieg-uliczny-im-waldemara-kikolskiego-lapy-25-kwietnia-2026-sobota/" xlink:type="simple">25.04.2026, sob. 13:00</text:a></text:p>
          </table:table-cell>
          <table:table-cell table:style-name="ce24" office:value-type="string" calcext:value-type="string">
            <text:p><text:a xlink:href="http://www.okf.lapy.pl/" xlink:type="simple">XXIV Bieg Uliczny im. Waldemara Kikolskiego</text:a></text:p>
          </table:table-cell>
          <table:table-cell table:style-name="ce24" office:value-type="string" calcext:value-type="string">
            <text:p><text:a xlink:href="mailto:okf@okf.lapy.pl?subject=Zgloszenie%20na%20XXIV%20Bieg%20Uliczny%20im.%20Waldemara%20Kikolskiego%20" xlink:type="simple">Łapy</text:a></text:p>
          </table:table-cell>
          <table:table-cell table:style-name="ce23" office:value-type="string" calcext:value-type="string">
            <text:p><text:span text:style-name="T9">5 km </text:span><text:span text:style-name="T10">📏</text:span>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18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26.04.2026, niedz. 09:00</text:a></text:p>
          </table:table-cell>
          <table:table-cell table:style-name="ce24" office:value-type="string" calcext:value-type="string">
            <text:p><text:a xlink:href="https://kresowetrail.pl/tykocin-2026-04-26/" xlink:type="simple">Kresowe Trail – Tykocin – Szpurt</text:a></text:p>
          </table:table-cell>
          <table:table-cell table:style-name="ce24" office:value-type="string" calcext:value-type="string">
            <text:p><text:a xlink:href="https://dostartu.pl/kresowe-trail-3-tykocin-2026-v15579" xlink:type="simple">Tykocin</text:a></text:p>
          </table:table-cell>
          <table:table-cell table:style-name="ce54" office:value-type="string" calcext:value-type="string">
            <text:p>8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19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130" office:value-type="string" calcext:value-type="string">
            <text:p>79</text:p>
          </table:table-cell>
          <table:table-cell table:style-name="ce148" office:value-type="date" office:date-value="2026-04-14" calcext:value-type="date">
            <text:p>14.04.2026</text:p>
          </table:table-cell>
          <table:table-cell table:style-name="ce161" office:value-type="float" office:value="89" calcext:value-type="float">
            <text:p>89</text:p>
          </table:table-cell>
          <table:table-cell table:style-name="ce148" office:value-type="date" office:date-value="2026-04-23" calcext:value-type="date">
            <text:p>23.04.2026</text:p>
          </table:table-cell>
          <table:table-cell table:style-name="ce130" office:value-type="string" calcext:value-type="string">
            <text:p>100</text:p>
          </table:table-cell>
          <table:table-cell table:style-name="ce148" office:value-type="date" office:date-value="2026-04-26" calcext:value-type="date">
            <text:p>26.04.2026</text:p>
          </table:table-cell>
          <table:table-cell table:style-name="ce130"/>
          <table:table-cell table:style-name="ce173"/>
          <table:table-cell table:style-name="ce177" table:number-columns-repeated="4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26.04.2026, niedz. 09:00</text:a></text:p>
          </table:table-cell>
          <table:table-cell table:style-name="ce24" office:value-type="string" calcext:value-type="string">
            <text:p><text:a xlink:href="https://kresowetrail.pl/tykocin-2026-04-26/" xlink:type="simple">Kresowe Trail – Tykocin – Wertep</text:a></text:p>
          </table:table-cell>
          <table:table-cell table:style-name="ce24" office:value-type="string" calcext:value-type="string">
            <text:p><text:a xlink:href="https://dostartu.pl/kresowe-trail-3-tykocin-2026-v15579" xlink:type="simple">Tykocin</text:a></text:p>
          </table:table-cell>
          <table:table-cell table:style-name="ce71" office:value-type="string" calcext:value-type="string">
            <text:p>18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20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89</text:p>
          </table:table-cell>
          <table:table-cell table:style-name="ce51" office:value-type="date" office:date-value="2026-04-14" calcext:value-type="date">
            <text:p>14.04.2026</text:p>
          </table:table-cell>
          <table:table-cell table:style-name="ce66" office:value-type="float" office:value="99" calcext:value-type="float">
            <text:p>99</text:p>
          </table:table-cell>
          <table:table-cell table:style-name="ce70" office:value-type="date" office:date-value="2026-04-23" calcext:value-type="date">
            <text:p>23.04.2026</text:p>
          </table:table-cell>
          <table:table-cell table:style-name="ce48" office:value-type="string" calcext:value-type="string">
            <text:p>110</text:p>
          </table:table-cell>
          <table:table-cell table:style-name="ce51" office:value-type="date" office:date-value="2026-04-26" calcext:value-type="date">
            <text:p>26.04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E415p5c200p0C167o6f9u1x1S4k6m3z2/open" xlink:type="simple">26.04.2026, niedz. 14:00</text:a></text:p>
          </table:table-cell>
          <table:table-cell table:style-name="ce24" office:value-type="string" calcext:value-type="string">
            <text:p>XXV WIOSENNE BIEGI ULICZNE 5K</text:p>
          </table:table-cell>
          <table:table-cell table:style-name="ce24" office:value-type="string" calcext:value-type="string">
            <text:p><text:a xlink:href="https://elektronicznezapisy.pl/event/14648/strona.html" xlink:type="simple">Mońki</text:a></text:p>
          </table:table-cell>
          <table:table-cell table:style-name="ce23" office:value-type="string" calcext:value-type="string">
            <text:p><text:span text:style-name="T9">5 km </text:span><text:span text:style-name="T10">📏</text:span>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21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70</text:p>
          </table:table-cell>
          <table:table-cell table:style-name="ce51" office:value-type="date" office:date-value="2026-04-22" calcext:value-type="date">
            <text:p>22.04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E415p5c200p0C167o6f9u1x1S4k6m3z2/open" xlink:type="simple">26.04.2026, niedz. 14:00</text:a></text:p>
          </table:table-cell>
          <table:table-cell table:style-name="ce24" office:value-type="string" calcext:value-type="string">
            <text:p>XXV WIOSENNE BIEGI ULICZNE 10K</text:p>
          </table:table-cell>
          <table:table-cell table:style-name="ce24" office:value-type="string" calcext:value-type="string">
            <text:p><text:a xlink:href="https://elektronicznezapisy.pl/event/14648/strona.html" xlink:type="simple">Mońki</text:a></text:p>
          </table:table-cell>
          <table:table-cell table:style-name="ce54" office:value-type="string" calcext:value-type="string">
            <text:p><text:span text:style-name="T11">10 km </text:span><text:span text:style-name="T12">📏</text:span>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22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130" office:value-type="string" calcext:value-type="string">
            <text:p>70</text:p>
          </table:table-cell>
          <table:table-cell table:style-name="ce148" office:value-type="date" office:date-value="2026-04-22" calcext:value-type="date">
            <text:p>22.04.2026</text:p>
          </table:table-cell>
          <table:table-cell table:style-name="ce161"/>
          <table:table-cell table:style-name="ce148"/>
          <table:table-cell table:style-name="ce130"/>
          <table:table-cell table:style-name="ce148"/>
          <table:table-cell table:style-name="ce130"/>
          <table:table-cell table:style-name="ce173"/>
          <table:table-cell table:style-name="ce177" table:number-columns-repeated="4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www.bieganie.org/blog/inne/0.jpg" xlink:type="simple">01.05.2026, pt. 12:00</text:a></text:p>
          </table:table-cell>
          <table:table-cell table:style-name="ce24" office:value-type="string" calcext:value-type="string">
            <text:p><text:a xlink:href="https://www.bieganie.org/blog/inne/0.jpg" xlink:type="simple">Filipowskiego Biegu Jaćwinga</text:a></text:p>
          </table:table-cell>
          <table:table-cell table:style-name="ce24" office:value-type="string" calcext:value-type="string">
            <text:p><text:a xlink:href="https://zapisy.inessport.pl/index.php?idm=5&amp;idp=0&amp;act=zgloszenie-zawodnika&amp;event=1340" xlink:type="simple">Filipów</text:a></text:p>
          </table:table-cell>
          <table:table-cell table:style-name="ce71" office:value-type="string" calcext:value-type="string">
            <text:p>12,5 km</text:p>
          </table:table-cell>
          <table:table-cell table:style-name="ce69" office:value-type="string" calcext:value-type="string">
            <text:p>Mix</text:p>
          </table:table-cell>
          <table:table-cell table:style-name="ce82" table:formula="of:=HYPERLINK(&quot;../../wyniki/2026/&quot; &amp; [.C23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100</text:p>
          </table:table-cell>
          <table:table-cell table:style-name="ce51" office:value-type="date" office:date-value="2026-04-30" calcext:value-type="date">
            <text:p>30.04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www.bieganie.org/blog/inne/0.jpg" xlink:type="simple">01.05.2026, pt. 12:00</text:a></text:p>
          </table:table-cell>
          <table:table-cell table:style-name="ce24" office:value-type="string" calcext:value-type="string">
            <text:p><text:span text:style-name="T3"><text:a xlink:href="https://www.bieganie.org/blog/inne/0.jpg" xlink:type="simple">X Półmaraton Doliną Rospudy</text:a></text:span></text:p>
          </table:table-cell>
          <table:table-cell table:style-name="ce24" office:value-type="string" calcext:value-type="string">
            <text:p><text:a xlink:href="https://zapisy.inessport.pl/index.php?idm=5&amp;idp=0&amp;act=zgloszenie-zawodnika&amp;event=1340" xlink:type="simple">Filipów</text:a></text:p>
          </table:table-cell>
          <table:table-cell table:style-name="ce71" office:value-type="string" calcext:value-type="string">
            <text:p>21,1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24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130" office:value-type="string" calcext:value-type="string">
            <text:p>120</text:p>
          </table:table-cell>
          <table:table-cell table:style-name="ce148" office:value-type="date" office:date-value="2026-04-30" calcext:value-type="date">
            <text:p>30.04.2026</text:p>
          </table:table-cell>
          <table:table-cell table:style-name="ce161"/>
          <table:table-cell table:style-name="ce148"/>
          <table:table-cell table:style-name="ce130"/>
          <table:table-cell table:style-name="ce148"/>
          <table:table-cell table:style-name="ce130"/>
          <table:table-cell table:style-name="ce161"/>
          <table:table-cell table:style-name="ce177" table:number-columns-repeated="4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b0w6O7p9L0t0r17717W6I2I513d8V7E7/open" xlink:type="simple">01.05.2026, pt. 15:00</text:a></text:p>
          </table:table-cell>
          <table:table-cell table:style-name="ce24" office:value-type="string" calcext:value-type="string">
            <text:p>VIII RYDZEWSKI PRZEŁAJ</text:p>
          </table:table-cell>
          <table:table-cell table:style-name="ce24" office:value-type="string" calcext:value-type="string">
            <text:p><text:a xlink:href="https://elektronicznezapisy.pl/event/15307/strona.html" xlink:type="simple">Rydzewo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Trail</text:p>
          </table:table-cell>
          <table:table-cell table:style-name="ce82"/>
          <table:table-cell table:style-name="ce23"/>
          <table:table-cell table:style-name="ce130"/>
          <table:table-cell table:style-name="ce148"/>
          <table:table-cell table:style-name="ce161"/>
          <table:table-cell table:style-name="ce148"/>
          <table:table-cell table:style-name="ce130"/>
          <table:table-cell table:style-name="ce148"/>
          <table:table-cell table:style-name="ce130"/>
          <table:table-cell table:style-name="ce161"/>
          <table:table-cell table:style-name="ce177" table:number-columns-repeated="4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online.datasport.pl/logos/reg7409.pdf" xlink:type="simple">09.05.2026, sob. 13:00</text:a></text:p>
          </table:table-cell>
          <table:table-cell table:style-name="ce24" office:value-type="string" calcext:value-type="string">
            <text:p><text:a xlink:href="https://liveds.datasport.pl/zawody_files/zawody11973.html" xlink:type="simple">XXVII Bieg Wilka</text:a></text:p>
          </table:table-cell>
          <table:table-cell table:style-name="ce24" office:value-type="string" calcext:value-type="string">
            <text:p><text:a xlink:href="https://liveds.datasport.pl/queue/?redirect_url=https%3A%2F%2Fonline.datasport.pl%2Fzapisy%2Fportal%2Fform%2F%3Fzawody%3D11973%26co%3Dform" xlink:type="simple">Grajewo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26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48" office:value-type="string" calcext:value-type="string">
            <text:p>60</text:p>
          </table:table-cell>
          <table:table-cell table:style-name="ce51" office:value-type="date" office:date-value="2026-03-30" calcext:value-type="date">
            <text:p>30.03.2026</text:p>
          </table:table-cell>
          <table:table-cell table:style-name="ce66" office:value-type="float" office:value="70" calcext:value-type="float">
            <text:p>70</text:p>
          </table:table-cell>
          <table:table-cell table:style-name="ce70" office:value-type="date" office:date-value="2026-04-30" calcext:value-type="date">
            <text:p>30.04.2026</text:p>
          </table:table-cell>
          <table:table-cell table:style-name="ce48" office:value-type="string" calcext:value-type="string">
            <text:p>80</text:p>
          </table:table-cell>
          <table:table-cell table:style-name="ce51" office:value-type="date" office:date-value="2026-05-07" calcext:value-type="date">
            <text:p>07.05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online.datasport.pl/logos/reg7409.pdf" xlink:type="simple">09.05.2026, sob. 13:00</text:a></text:p>
          </table:table-cell>
          <table:table-cell table:style-name="ce24" office:value-type="string" calcext:value-type="string">
            <text:p><text:a xlink:href="https://liveds.datasport.pl/zawody_files/zawody11973.html" xlink:type="simple">Łaciata Piątka</text:a></text:p>
          </table:table-cell>
          <table:table-cell table:style-name="ce24" office:value-type="string" calcext:value-type="string">
            <text:p><text:a xlink:href="https://liveds.datasport.pl/queue/?redirect_url=https%3A%2F%2Fonline.datasport.pl%2Fzapisy%2Fportal%2Fform%2F%3Fzawody%3D11973%26co%3Dform" xlink:type="simple">Grajewo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27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60</text:p>
          </table:table-cell>
          <table:table-cell table:style-name="ce51" office:value-type="date" office:date-value="2026-03-30" calcext:value-type="date">
            <text:p>30.03.2026</text:p>
          </table:table-cell>
          <table:table-cell table:style-name="ce66" office:value-type="float" office:value="70" calcext:value-type="float">
            <text:p>70</text:p>
          </table:table-cell>
          <table:table-cell table:style-name="ce70" office:value-type="date" office:date-value="2026-04-30" calcext:value-type="date">
            <text:p>30.04.2026</text:p>
          </table:table-cell>
          <table:table-cell table:style-name="ce48" office:value-type="string" calcext:value-type="string">
            <text:p>80</text:p>
          </table:table-cell>
          <table:table-cell table:style-name="ce51" office:value-type="date" office:date-value="2026-05-07" calcext:value-type="date">
            <text:p>07.05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bialystokpolmaraton.pl/regulamin-bieg-na-5/" xlink:type="simple">09.05.2026, sob. 21:00</text:a></text:p>
          </table:table-cell>
          <table:table-cell table:style-name="ce24" office:value-type="string" calcext:value-type="string">
            <text:p><text:a xlink:href="https://bialystokpolmaraton.pl/" xlink:type="simple">PKO Nocny Bieg na 5</text:a></text:p>
          </table:table-cell>
          <table:table-cell table:style-name="ce24" office:value-type="string" calcext:value-type="string">
            <text:p><text:a xlink:href="https://b4sportonline.pl/pko_bialystok_polmaraton/" xlink:type="simple">Białystok</text:a></text:p>
          </table:table-cell>
          <table:table-cell table:style-name="ce23" office:value-type="string" calcext:value-type="string">
            <text:p><text:span text:style-name="T5">5 km</text:span><text:span text:style-name="T6">📏</text:span>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28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48" office:value-type="string" calcext:value-type="string">
            <text:p>79</text:p>
          </table:table-cell>
          <table:table-cell table:style-name="ce51" office:value-type="date" office:date-value="2025-12-31" calcext:value-type="date">
            <text:p>31.12.2025</text:p>
          </table:table-cell>
          <table:table-cell table:style-name="ce66" office:value-type="float" office:value="89" calcext:value-type="float">
            <text:p>89</text:p>
          </table:table-cell>
          <table:table-cell table:style-name="ce70" office:value-type="date" office:date-value="2026-02-28" calcext:value-type="date">
            <text:p>28.02.2026</text:p>
          </table:table-cell>
          <table:table-cell table:style-name="ce48" office:value-type="string" calcext:value-type="string">
            <text:p>99</text:p>
          </table:table-cell>
          <table:table-cell table:style-name="ce51" office:value-type="date" office:date-value="2026-04-26" calcext:value-type="date">
            <text:p>26.04.2026</text:p>
          </table:table-cell>
          <table:table-cell table:style-name="ce72" office:value-type="string" calcext:value-type="string">
            <text:p>100</text:p>
          </table:table-cell>
          <table:table-cell table:style-name="ce74" office:value-type="date" office:date-value="2026-05-07" calcext:value-type="date">
            <text:p>7.05.2026</text:p>
          </table:table-cell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bialystokpolmaraton.pl/regulamin/" xlink:type="simple">10.05.2026, niedz. 10:00</text:a></text:p>
          </table:table-cell>
          <table:table-cell table:style-name="ce24" office:value-type="string" calcext:value-type="string">
            <text:p><text:a xlink:href="https://bialystokpolmaraton.pl/" xlink:type="simple">PKO Białystok Półmaraton</text:a></text:p>
          </table:table-cell>
          <table:table-cell table:style-name="ce24" office:value-type="string" calcext:value-type="string">
            <text:p><text:a xlink:href="https://b4sportonline.pl/pko_bialystok_polmaraton/" xlink:type="simple">Białystok</text:a></text:p>
          </table:table-cell>
          <table:table-cell table:style-name="ce71" office:value-type="string" calcext:value-type="string">
            <text:p><text:span text:style-name="T7">21,1 km</text:span><text:span text:style-name="T8">📏</text:span>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29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48" office:value-type="string" calcext:value-type="string">
            <text:p>169</text:p>
          </table:table-cell>
          <table:table-cell table:style-name="ce51" office:value-type="date" office:date-value="2025-12-31" calcext:value-type="date">
            <text:p>31.12.2025</text:p>
          </table:table-cell>
          <table:table-cell table:style-name="ce66" office:value-type="float" office:value="189" calcext:value-type="float">
            <text:p>189</text:p>
          </table:table-cell>
          <table:table-cell table:style-name="ce70" office:value-type="date" office:date-value="2026-02-28" calcext:value-type="date">
            <text:p>28.02.2026</text:p>
          </table:table-cell>
          <table:table-cell table:style-name="ce48" office:value-type="string" calcext:value-type="string">
            <text:p>209</text:p>
          </table:table-cell>
          <table:table-cell table:style-name="ce51" office:value-type="date" office:date-value="2026-04-26" calcext:value-type="date">
            <text:p>26.04.2026</text:p>
          </table:table-cell>
          <table:table-cell table:style-name="ce72" office:value-type="string" calcext:value-type="string">
            <text:p>230</text:p>
          </table:table-cell>
          <table:table-cell table:style-name="ce74" office:value-type="date" office:date-value="2026-05-07" calcext:value-type="date">
            <text:p>7.05.2026</text:p>
          </table:table-cell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zapisyvaldano.pl/event/54/rules/1?t=1772780622" xlink:type="simple">16.05.20026, sob. 11:40</text:a></text:p>
          </table:table-cell>
          <table:table-cell table:style-name="ce24" office:value-type="string" calcext:value-type="string">
            <text:p><text:a xlink:href="https://www.bieganie.org/blog/inne/0.jpg" xlink:type="simple">XIII Olecka Trzynastka</text:a></text:p>
          </table:table-cell>
          <table:table-cell table:style-name="ce24" office:value-type="string" calcext:value-type="string">
            <text:p><text:a xlink:href="https://zapisyvaldano.pl/event/54" xlink:type="simple">Olecko</text:a></text:p>
          </table:table-cell>
          <table:table-cell table:style-name="ce71" office:value-type="string" calcext:value-type="string">
            <text:p>13 km</text:p>
          </table:table-cell>
          <table:table-cell table:style-name="ce69" office:value-type="string" calcext:value-type="string">
            <text:p>Mix</text:p>
          </table:table-cell>
          <table:table-cell table:style-name="ce82" table:formula="of:=HYPERLINK(&quot;../../wyniki/2026/&quot; &amp; [.C30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17.05.2026, niedz. 09:00</text:a></text:p>
          </table:table-cell>
          <table:table-cell table:style-name="ce24" office:value-type="string" calcext:value-type="string">
            <text:p><text:a xlink:href="https://kresowetrail.pl/prostki-2026-05-17/" xlink:type="simple">Kresowe Trail – Prostki – Szpurt</text:a></text:p>
          </table:table-cell>
          <table:table-cell table:style-name="ce24" office:value-type="string" calcext:value-type="string">
            <text:p><text:a xlink:href="https://dostartu.pl/kresowe-trail-5-prostki-2026-v15634" xlink:type="simple">Prostki</text:a></text:p>
          </table:table-cell>
          <table:table-cell table:style-name="ce54" office:value-type="string" calcext:value-type="string">
            <text:p>7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31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130" office:value-type="string" calcext:value-type="string">
            <text:p>79</text:p>
          </table:table-cell>
          <table:table-cell table:style-name="ce148" office:value-type="date" office:date-value="2026-05-05" calcext:value-type="date">
            <text:p>05.05.2026</text:p>
          </table:table-cell>
          <table:table-cell table:style-name="ce161" office:value-type="float" office:value="89" calcext:value-type="float">
            <text:p>89</text:p>
          </table:table-cell>
          <table:table-cell table:style-name="ce148" office:value-type="date" office:date-value="2026-05-14" calcext:value-type="date">
            <text:p>14.05.2026</text:p>
          </table:table-cell>
          <table:table-cell table:style-name="ce130" office:value-type="string" calcext:value-type="string">
            <text:p>100</text:p>
          </table:table-cell>
          <table:table-cell table:style-name="ce148" office:value-type="date" office:date-value="2026-05-17" calcext:value-type="date">
            <text:p>17.05.2026</text:p>
          </table:table-cell>
          <table:table-cell table:style-name="ce130"/>
          <table:table-cell table:style-name="ce173"/>
          <table:table-cell table:style-name="ce177" table:number-columns-repeated="4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17.05.2026, niedz. 09:00</text:a></text:p>
          </table:table-cell>
          <table:table-cell table:style-name="ce24" office:value-type="string" calcext:value-type="string">
            <text:p><text:a xlink:href="https://kresowetrail.pl/prostki-2026-05-17/" xlink:type="simple">Kresowe Trail – Prostki – Wertep</text:a></text:p>
          </table:table-cell>
          <table:table-cell table:style-name="ce24" office:value-type="string" calcext:value-type="string">
            <text:p><text:a xlink:href="https://dostartu.pl/kresowe-trail-5-prostki-2026-v15634" xlink:type="simple">Prostki</text:a></text:p>
          </table:table-cell>
          <table:table-cell table:style-name="ce71" office:value-type="string" calcext:value-type="string">
            <text:p>16,6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32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89</text:p>
          </table:table-cell>
          <table:table-cell table:style-name="ce51" office:value-type="date" office:date-value="2026-05-05" calcext:value-type="date">
            <text:p>05.05.2026</text:p>
          </table:table-cell>
          <table:table-cell table:style-name="ce66" office:value-type="float" office:value="99" calcext:value-type="float">
            <text:p>99</text:p>
          </table:table-cell>
          <table:table-cell table:style-name="ce70" office:value-type="date" office:date-value="2026-05-14" calcext:value-type="date">
            <text:p>14.05.2026</text:p>
          </table:table-cell>
          <table:table-cell table:style-name="ce48" office:value-type="string" calcext:value-type="string">
            <text:p>110</text:p>
          </table:table-cell>
          <table:table-cell table:style-name="ce51" office:value-type="date" office:date-value="2026-05-17" calcext:value-type="date">
            <text:p>17.05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n2J7u0J7B0w0m1H7W7X760K2u5u7n9P5/open" xlink:type="simple">17.05.2026, niedz. 11:30</text:a></text:p>
          </table:table-cell>
          <table:table-cell table:style-name="ce24" office:value-type="string" calcext:value-type="string">
            <text:p>I Bieg Generalski im. Nikodema Sulika</text:p>
          </table:table-cell>
          <table:table-cell table:style-name="ce24" office:value-type="string" calcext:value-type="string">
            <text:p><text:a xlink:href="https://elektronicznezapisy.pl/event/15329/strona.html" xlink:type="simple">Dąbrowa Białostocka</text:a></text:p>
          </table:table-cell>
          <table:table-cell table:style-name="ce71" office:value-type="string" calcext:value-type="string">
            <text:p>15 km</text:p>
          </table:table-cell>
          <table:table-cell table:style-name="ce69" office:value-type="string" calcext:value-type="string">
            <text:p>Mix</text:p>
          </table:table-cell>
          <table:table-cell table:style-name="ce82" table:formula="of:=HYPERLINK(&quot;../../wyniki/2026/&quot; &amp; [.C33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osir.sokolka.pl/pliki/2026/04/Regulamin-Zalew-Run-edycja-wiosenna-2026.pdf" xlink:type="simple">17.05.2026, niedz. 12:00</text:a></text:p>
          </table:table-cell>
          <table:table-cell table:style-name="ce24" office:value-type="string" calcext:value-type="string">
            <text:p><text:a xlink:href="https://osir.sokolka.pl/2026/04/20/czas-na-wiosenna-edycje-zalew-run/" xlink:type="simple">Zalew Run! - Edycja wiosenna 2026 – 2K</text:a></text:p>
          </table:table-cell>
          <table:table-cell table:style-name="ce24" office:value-type="string" calcext:value-type="string">
            <text:p><text:a xlink:href="https://elektronicznezapisy.pl/event/15369/strona.html" xlink:type="simple">Sokółka</text:a></text:p>
          </table:table-cell>
          <table:table-cell table:style-name="ce23" office:value-type="string" calcext:value-type="string">
            <text:p>2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34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20</text:p>
          </table:table-cell>
          <table:table-cell table:style-name="ce51" office:value-type="date" office:date-value="2026-05-14" calcext:value-type="date">
            <text:p>14.05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osir.sokolka.pl/pliki/2026/04/Regulamin-Zalew-Run-edycja-wiosenna-2026.pdf" xlink:type="simple">17.05.2026, niedz. 13:00</text:a></text:p>
          </table:table-cell>
          <table:table-cell table:style-name="ce24" office:value-type="string" calcext:value-type="string">
            <text:p><text:a xlink:href="https://osir.sokolka.pl/2026/04/20/czas-na-wiosenna-edycje-zalew-run/" xlink:type="simple">Zalew Run! - Edycja wiosenna 2026 – 5K</text:a></text:p>
          </table:table-cell>
          <table:table-cell table:style-name="ce24" office:value-type="string" calcext:value-type="string">
            <text:p><text:a xlink:href="https://elektronicznezapisy.pl/event/15369/strona.html" xlink:type="simple">Sokółka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35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20</text:p>
          </table:table-cell>
          <table:table-cell table:style-name="ce51" office:value-type="date" office:date-value="2026-05-14" calcext:value-type="date">
            <text:p>14.05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04734639B0m0k1d7z6t884e7E4C1Q0u6/open" xlink:type="simple">23.05.2026, sob. 12:00</text:a></text:p>
          </table:table-cell>
          <table:table-cell table:style-name="ce24" office:value-type="string" calcext:value-type="string">
            <text:p><text:a xlink:href="https://www.osir.hajnowka.pl/polmaraton-hajnowski-2026" xlink:type="simple">23. Półmaraton Hajnowski</text:a></text:p>
          </table:table-cell>
          <table:table-cell table:style-name="ce24" office:value-type="string" calcext:value-type="string">
            <text:p><text:a xlink:href="https://elektronicznezapisy.pl/event/13853/strona.html" xlink:type="simple">Hajnówka</text:a></text:p>
          </table:table-cell>
          <table:table-cell table:style-name="ce71" office:value-type="string" calcext:value-type="string">
            <text:p>21,1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36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130" office:value-type="string" calcext:value-type="string">
            <text:p>180</text:p>
          </table:table-cell>
          <table:table-cell table:style-name="ce148" office:value-type="date" office:date-value="2026-05-15" calcext:value-type="date">
            <text:p>15.05.2026</text:p>
          </table:table-cell>
          <table:table-cell table:style-name="ce161"/>
          <table:table-cell table:style-name="ce148"/>
          <table:table-cell table:style-name="ce130"/>
          <table:table-cell table:style-name="ce148"/>
          <table:table-cell table:style-name="ce130"/>
          <table:table-cell table:style-name="ce161"/>
          <table:table-cell table:style-name="ce177" table:number-columns-repeated="4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osirgoldap.pl/wp-content/uploads//2026/03/Regulamin-48-Biegu-Zwyciestwa-1.pdf" xlink:type="simple">23.05.2026, sob. 13:00</text:a></text:p>
          </table:table-cell>
          <table:table-cell table:style-name="ce24" office:value-type="string" calcext:value-type="string">
            <text:p><text:a xlink:href="https://osirgoldap.pl/48-zdrojowy-bieg-zwyciestwa-zapisy/" xlink:type="simple">48 Zdrojowy Bieg Zwycięstwa - 5K</text:a></text:p>
          </table:table-cell>
          <table:table-cell table:style-name="ce24" office:value-type="string" calcext:value-type="string">
            <text:p><text:a xlink:href="https://osirgoldap.pl/wp-content/uploads//2026/03/Regulamin-48-Biegu-Zwyciestwa-1.pdf" xlink:type="simple">Gołdap</text:a></text:p>
          </table:table-cell>
          <table:table-cell table:style-name="ce71" office:value-type="string" calcext:value-type="string">
            <text:p>5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37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30</text:p>
          </table:table-cell>
          <table:table-cell table:style-name="ce51" office:value-type="date" office:date-value="2026-05-17" calcext:value-type="date">
            <text:p>17.05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osirgoldap.pl/wp-content/uploads//2026/03/Regulamin-48-Biegu-Zwyciestwa-1.pdf" xlink:type="simple">23.05.2026, sob. 13:00</text:a></text:p>
          </table:table-cell>
          <table:table-cell table:style-name="ce24" office:value-type="string" calcext:value-type="string">
            <text:p><text:a xlink:href="https://osirgoldap.pl/48-zdrojowy-bieg-zwyciestwa-zapisy/" xlink:type="simple">48 Zdrojowy Bieg Zwycięstwa - 10K</text:a></text:p>
          </table:table-cell>
          <table:table-cell table:style-name="ce24" office:value-type="string" calcext:value-type="string">
            <text:p><text:a xlink:href="https://osirgoldap.pl/wp-content/uploads//2026/03/Regulamin-48-Biegu-Zwyciestwa-1.pdf" xlink:type="simple">Gołdap</text:a></text:p>
          </table:table-cell>
          <table:table-cell table:style-name="ce71" office:value-type="string" calcext:value-type="string">
            <text:p>10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38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40</text:p>
          </table:table-cell>
          <table:table-cell table:style-name="ce51" office:value-type="date" office:date-value="2026-05-17" calcext:value-type="date">
            <text:p>17.05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style-name="Default"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30.05.2026, sob. 09:00</text:a></text:p>
          </table:table-cell>
          <table:table-cell table:style-name="ce24" office:value-type="string" calcext:value-type="string">
            <text:p><text:a xlink:href="https://kresowetrail.pl/siemiatycze-30-05-2026/" xlink:type="simple">Kresowe Trail – Siematycze – Szpurt</text:a></text:p>
          </table:table-cell>
          <table:table-cell table:style-name="ce24" office:value-type="string" calcext:value-type="string">
            <text:p><text:a xlink:href="https://dostartu.pl/kresowe-trail-6-siemiatycze-2026-v15582" xlink:type="simple">Siemiatycze</text:a></text:p>
          </table:table-cell>
          <table:table-cell table:style-name="ce54" office:value-type="string" calcext:value-type="string">
            <text:p>6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39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79</text:p>
          </table:table-cell>
          <table:table-cell table:style-name="ce51" office:value-type="date" office:date-value="2026-05-18" calcext:value-type="date">
            <text:p>18.05.2026</text:p>
          </table:table-cell>
          <table:table-cell table:style-name="ce66" office:value-type="float" office:value="89" calcext:value-type="float">
            <text:p>89</text:p>
          </table:table-cell>
          <table:table-cell table:style-name="ce70" office:value-type="date" office:date-value="2026-05-27" calcext:value-type="date">
            <text:p>27.05.2026</text:p>
          </table:table-cell>
          <table:table-cell table:style-name="ce48" office:value-type="string" calcext:value-type="string">
            <text:p>100</text:p>
          </table:table-cell>
          <table:table-cell table:style-name="ce51" office:value-type="date" office:date-value="2026-05-30" calcext:value-type="date">
            <text:p>30.05.2026</text:p>
          </table:table-cell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30.05.2026, sob. 09:00</text:a></text:p>
          </table:table-cell>
          <table:table-cell table:style-name="ce24" office:value-type="string" calcext:value-type="string">
            <text:p><text:a xlink:href="https://kresowetrail.pl/siemiatycze-30-05-2026/" xlink:type="simple">Kresowe Trail – Siematycze – Wertep</text:a></text:p>
          </table:table-cell>
          <table:table-cell table:style-name="ce24" office:value-type="string" calcext:value-type="string">
            <text:p><text:a xlink:href="https://dostartu.pl/kresowe-trail-6-siemiatycze-2026-v15582" xlink:type="simple">Siemiatycze</text:a></text:p>
          </table:table-cell>
          <table:table-cell table:style-name="ce71" office:value-type="string" calcext:value-type="string">
            <text:p>18,8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40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89</text:p>
          </table:table-cell>
          <table:table-cell table:style-name="ce51" office:value-type="date" office:date-value="2026-05-18" calcext:value-type="date">
            <text:p>18.05.2026</text:p>
          </table:table-cell>
          <table:table-cell table:style-name="ce66" office:value-type="float" office:value="99" calcext:value-type="float">
            <text:p>99</text:p>
          </table:table-cell>
          <table:table-cell table:style-name="ce70" office:value-type="date" office:date-value="2026-05-27" calcext:value-type="date">
            <text:p>27.05.2026</text:p>
          </table:table-cell>
          <table:table-cell table:style-name="ce48" office:value-type="string" calcext:value-type="string">
            <text:p>110</text:p>
          </table:table-cell>
          <table:table-cell table:style-name="ce51" office:value-type="date" office:date-value="2026-05-30" calcext:value-type="date">
            <text:p>30.05.2026</text:p>
          </table:table-cell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biegkonopielki.pl/wp-content/uploads/2026/01/regulamin-1.pdf" xlink:type="simple">30.05.2026, sob. 12:00</text:a></text:p>
          </table:table-cell>
          <table:table-cell table:style-name="ce24" office:value-type="string" calcext:value-type="string">
            <text:p><text:a xlink:href="https://biegkonopielki.pl/" xlink:type="simple">13. Bieg Konopielki</text:a></text:p>
          </table:table-cell>
          <table:table-cell table:style-name="ce24" office:value-type="string" calcext:value-type="string">
            <text:p><text:a xlink:href="https://chronotex.pl/opis-zawodow/?id_zawodow=1300" xlink:type="simple">Juchnowiec 
Dolny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Mix</text:p>
          </table:table-cell>
          <table:table-cell table:style-name="ce82" table:formula="of:=HYPERLINK(&quot;../../wyniki/2026/&quot; &amp; [.C41] &amp; &quot;.pdf&quot;; &quot;Wyniki&quot;)" office:value-type="string" office:string-value="Wyniki" calcext:value-type="string">
            <text:p>Wyniki</text:p>
          </table:table-cell>
          <table:table-cell table:style-name="ce88" office:value-type="string" calcext:value-type="string">
            <text:p>🏃‍♂️</text:p>
          </table:table-cell>
          <table:table-cell table:style-name="ce48" office:value-type="string" calcext:value-type="string">
            <text:p>65</text:p>
          </table:table-cell>
          <table:table-cell table:style-name="ce51" office:value-type="date" office:date-value="2026-02-01" calcext:value-type="date">
            <text:p>01.02.2026</text:p>
          </table:table-cell>
          <table:table-cell table:style-name="ce66" office:value-type="float" office:value="85" calcext:value-type="float">
            <text:p>85</text:p>
          </table:table-cell>
          <table:table-cell table:style-name="ce70" office:value-type="date" office:date-value="2026-05-24" calcext:value-type="date">
            <text:p>24.05.2026</text:p>
          </table:table-cell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okf.lapy.pl/vi-bieg-godzinny-30-05-2026-r-sobota-podstrefie-ekonomicznej-w-lapach/" xlink:type="simple">30.05.2026, sob. 12:00</text:a></text:p>
          </table:table-cell>
          <table:table-cell table:style-name="ce24" office:value-type="string" calcext:value-type="string">
            <text:p><text:a xlink:href="https://okf.lapy.pl/vi-bieg-godzinny-30-05-2026-r-sobota-podstrefie-ekonomicznej-w-lapach/" xlink:type="simple">VI Bieg Godzinny</text:a></text:p>
          </table:table-cell>
          <table:table-cell table:style-name="ce24" office:value-type="string" calcext:value-type="string">
            <text:p><text:a xlink:href="mailto:okf@okf.lapy.pl?subject=Zgloszenie%20na%20VI%20BIEG%20GODZINNY" xlink:type="simple">Łapy</text:a></text:p>
          </table:table-cell>
          <table:table-cell table:style-name="ce54" office:value-type="string" calcext:value-type="string">
            <text:p>1H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42] &amp; &quot;.pdf&quot;; &quot;Wyniki&quot;)" office:value-type="string" office:string-value="Wyniki" calcext:value-type="string">
            <text:p>Wyniki</text:p>
          </table:table-cell>
          <table:table-cell table:style-name="ce88" table:number-columns-repeated="2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dostartu.pl/statute_files/15343_pl.pdf" xlink:type="simple">06.06.2026, sob. 10:30</text:a></text:p>
          </table:table-cell>
          <table:table-cell table:style-name="ce24" office:value-type="string" calcext:value-type="string">
            <text:p>Kurpiowski Pśejak 21K</text:p>
          </table:table-cell>
          <table:table-cell table:style-name="ce24" office:value-type="string" calcext:value-type="string">
            <text:p><text:a xlink:href="https://zapisy.domtel-sport.pl/vi-kurpiowski-psejak-2026-v15343" xlink:type="simple">Nowogród</text:a></text:p>
          </table:table-cell>
          <table:table-cell table:style-name="ce71" office:value-type="string" calcext:value-type="string">
            <text:p>21,1 km</text:p>
          </table:table-cell>
          <table:table-cell table:style-name="ce69" office:value-type="string" calcext:value-type="string">
            <text:p>Mix</text:p>
          </table:table-cell>
          <table:table-cell table:style-name="ce82" table:formula="of:=HYPERLINK(&quot;../../wyniki/2026/&quot; &amp; [.C43] &amp; &quot;.pdf&quot;; &quot;Wyniki&quot;)" office:value-type="string" office:string-value="Wyniki" calcext:value-type="string">
            <text:p>Wyniki</text:p>
          </table:table-cell>
          <table:table-cell table:style-name="ce88" office:value-type="string" calcext:value-type="string">
            <text:p>🏃‍♂️</text:p>
          </table:table-cell>
          <table:table-cell table:style-name="ce48" office:value-type="string" calcext:value-type="string">
            <text:p>90</text:p>
          </table:table-cell>
          <table:table-cell table:style-name="ce51" office:value-type="date" office:date-value="2026-04-30" calcext:value-type="date">
            <text:p>30.04.2026</text:p>
          </table:table-cell>
          <table:table-cell table:style-name="ce66" office:value-type="float" office:value="100" calcext:value-type="float">
            <text:p>100</text:p>
          </table:table-cell>
          <table:table-cell table:style-name="ce70" office:value-type="date" office:date-value="2026-05-31" calcext:value-type="date">
            <text:p>31.05.2026</text:p>
          </table:table-cell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dostartu.pl/statute_files/15343_pl.pdf" xlink:type="simple">06.06.2026, sob. 10:50</text:a></text:p>
          </table:table-cell>
          <table:table-cell table:style-name="ce24" office:value-type="string" calcext:value-type="string">
            <text:p>Kurpiowski Pśejak 5K</text:p>
          </table:table-cell>
          <table:table-cell table:style-name="ce24" office:value-type="string" calcext:value-type="string">
            <text:p><text:a xlink:href="https://zapisy.domtel-sport.pl/vi-kurpiowski-psejak-2026-v15343" xlink:type="simple">Nowogród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Mix</text:p>
          </table:table-cell>
          <table:table-cell table:style-name="ce82" table:formula="of:=HYPERLINK(&quot;../../wyniki/2026/&quot; &amp; [.C44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60</text:p>
          </table:table-cell>
          <table:table-cell table:style-name="ce51" office:value-type="date" office:date-value="2026-04-30" calcext:value-type="date">
            <text:p>30.04.2026</text:p>
          </table:table-cell>
          <table:table-cell table:style-name="ce66" office:value-type="float" office:value="70" calcext:value-type="float">
            <text:p>70</text:p>
          </table:table-cell>
          <table:table-cell table:style-name="ce70" office:value-type="date" office:date-value="2026-05-31" calcext:value-type="date">
            <text:p>31.05.2026</text:p>
          </table:table-cell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um.szczuczyn.pl/media/get/2281" xlink:type="simple">07.06.2026, niedz. 12:10</text:a></text:p>
          </table:table-cell>
          <table:table-cell table:style-name="ce24" office:value-type="string" calcext:value-type="string">
            <text:p><text:a xlink:href="https://um.szczuczyn.pl/artykul/515/v-bieg-szczukow-07062026-r" xlink:type="simple">V Bieg Szczuków</text:a></text:p>
          </table:table-cell>
          <table:table-cell table:style-name="ce24" office:value-type="string" calcext:value-type="string">
            <text:p><text:a xlink:href="https://elektronicznezapisy.pl/event/15531/strona.html" xlink:type="simple">Szczuczyn</text:a></text:p>
          </table:table-cell>
          <table:table-cell table:style-name="ce71" office:value-type="string" calcext:value-type="string">
            <text:p><text:span text:style-name="T5">10 km</text:span><text:span text:style-name="T6">📏</text:span>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45] &amp; &quot;.pdf&quot;; &quot;Wyniki&quot;)" office:value-type="string" office:string-value="Wyniki" calcext:value-type="string">
            <text:p>Wyniki</text:p>
          </table:table-cell>
          <table:table-cell table:style-name="ce88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competitions.timekeeper.pl/download/1077" xlink:type="simple">12.06.2026, pt. 20:00</text:a></text:p>
          </table:table-cell>
          <table:table-cell table:style-name="ce24" office:value-type="string" calcext:value-type="string">
            <text:p>Rozbiegane Suwałki Bieg na Piątkę</text:p>
          </table:table-cell>
          <table:table-cell table:style-name="ce24" office:value-type="string" calcext:value-type="string">
            <text:p><text:a xlink:href="https://competitions.timekeeper.pl/rozbiegane-suwalki-2026-miejskie-swieto-biegania?search=marki" xlink:type="simple">Suwałki</text:a></text:p>
          </table:table-cell>
          <table:table-cell table:style-name="ce23" office:value-type="string" calcext:value-type="string">
            <text:p>5 km</text:p>
          </table:table-cell>
          <table:table-cell table:style-name="ce69"/>
          <table:table-cell table:style-name="ce82" table:formula="of:=HYPERLINK(&quot;../../wyniki/2026/&quot; &amp; [.C46] &amp; &quot;.pdf&quot;; &quot;Wyniki&quot;)" office:value-type="string" office:string-value="Wyniki" calcext:value-type="string">
            <text:p>Wyniki</text:p>
          </table:table-cell>
          <table:table-cell table:style-name="ce88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competitions.timekeeper.pl/download/1077" xlink:type="simple">13.06.2026, sob. 21:00</text:a></text:p>
          </table:table-cell>
          <table:table-cell table:style-name="ce24" office:value-type="string" calcext:value-type="string">
            <text:p>Rozbiegane Suwałki Suwalska Ćwiartka</text:p>
          </table:table-cell>
          <table:table-cell table:style-name="ce24" office:value-type="string" calcext:value-type="string">
            <text:p><text:a xlink:href="https://competitions.timekeeper.pl/rozbiegane-suwalki-2026-miejskie-swieto-biegania?search=marki" xlink:type="simple">Suwałki</text:a></text:p>
          </table:table-cell>
          <table:table-cell table:style-name="ce54" office:value-type="string" calcext:value-type="string">
            <text:p>10,5 km</text:p>
          </table:table-cell>
          <table:table-cell table:style-name="ce69"/>
          <table:table-cell table:style-name="ce82" table:formula="of:=HYPERLINK(&quot;../../wyniki/2026/&quot; &amp; [.C47] &amp; &quot;.pdf&quot;; &quot;Wyniki&quot;)" office:value-type="string" office:string-value="Wyniki" calcext:value-type="string">
            <text:p>Wyniki</text:p>
          </table:table-cell>
          <table:table-cell table:style-name="ce88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bialystokbiega.pl/regulamin-bialystok-tetni-dobrem/" xlink:type="simple">13.06.2026, sob. 10:30</text:a></text:p>
          </table:table-cell>
          <table:table-cell table:style-name="ce24" office:value-type="string" calcext:value-type="string">
            <text:p><text:a xlink:href="https://bialystokbiega.pl/bialystok-tetni-dobrem/" xlink:type="simple">Białystok Tętni Dobrem</text:a></text:p>
          </table:table-cell>
          <table:table-cell table:style-name="ce24" office:value-type="string" calcext:value-type="string">
            <text:p><text:a xlink:href="https://b4sportonline.pl/bialystok_tetni_dobrem/" xlink:type="simple">Białystok</text:a></text:p>
          </table:table-cell>
          <table:table-cell table:style-name="ce23" office:value-type="string" calcext:value-type="string">
            <text:p>4,5 km</text:p>
          </table:table-cell>
          <table:table-cell table:style-name="ce69" office:value-type="string" calcext:value-type="string">
            <text:p>Mix</text:p>
          </table:table-cell>
          <table:table-cell table:style-name="ce82" table:formula="of:=HYPERLINK(&quot;../../wyniki/2026/&quot; &amp; [.C48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dostartu.pl/statute_files/15716_pl.pdf" xlink:type="simple">13.06.2026, sob. 18:00</text:a></text:p>
          </table:table-cell>
          <table:table-cell table:style-name="ce24" office:value-type="string" calcext:value-type="string">
            <text:p>XV. Siemiatycka Wieczorna „Dycha” – 5K</text:p>
          </table:table-cell>
          <table:table-cell table:style-name="ce24" office:value-type="string" calcext:value-type="string">
            <text:p><text:a xlink:href="https://dostartu.pl/xv-siemiatycka-wieczorna-dycha-v15716" xlink:type="simple">Siemiatycze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49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70</text:p>
          </table:table-cell>
          <table:table-cell table:style-name="ce51" office:value-type="date" office:date-value="2026-06-12" calcext:value-type="date">
            <text:p>12.06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dostartu.pl/statute_files/15716_pl.pdf" xlink:type="simple">13.06.2026, sob. 18:00</text:a></text:p>
          </table:table-cell>
          <table:table-cell table:style-name="ce24" office:value-type="string" calcext:value-type="string">
            <text:p>XV. Siemiatycka Wieczorna „Dycha”</text:p>
          </table:table-cell>
          <table:table-cell table:style-name="ce24" office:value-type="string" calcext:value-type="string">
            <text:p><text:a xlink:href="https://dostartu.pl/xv-siemiatycka-wieczorna-dycha-v15716" xlink:type="simple">Siemiatycze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50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100</text:p>
          </table:table-cell>
          <table:table-cell table:style-name="ce51" office:value-type="date" office:date-value="2026-06-12" calcext:value-type="date">
            <text:p>12.06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plumekiden.pl/regulamin/" xlink:type="simple">14.06.2026, niedz.</text:a></text:p>
          </table:table-cell>
          <table:table-cell table:style-name="ce24" office:value-type="string" calcext:value-type="string">
            <text:p><text:a xlink:href="https://plumekiden.pl/" xlink:type="simple">Plum Ekiden Sztafeta Maratońska</text:a></text:p>
          </table:table-cell>
          <table:table-cell table:style-name="ce24" office:value-type="string" calcext:value-type="string">
            <text:p><text:a xlink:href="https://b4sportonline.pl/plum_ekiden/zapisy_na_plum_ekiden__sztafeta_maratonska_1" xlink:type="simple">Białystok</text:a></text:p>
          </table:table-cell>
          <table:table-cell table:style-name="ce23" office:value-type="string" calcext:value-type="string">
            <text:p>42,2 km</text:p>
          </table:table-cell>
          <table:table-cell table:style-name="ce69" office:value-type="string" calcext:value-type="string">
            <text:p>Mix</text:p>
          </table:table-cell>
          <table:table-cell table:style-name="ce82" table:formula="of:=HYPERLINK(&quot;../../wyniki/2026/&quot; &amp; [.C51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48" office:value-type="string" calcext:value-type="string">
            <text:p>70</text:p>
          </table:table-cell>
          <table:table-cell table:style-name="ce51" office:value-type="date" office:date-value="2026-02-28" calcext:value-type="date">
            <text:p>28.02.2026</text:p>
          </table:table-cell>
          <table:table-cell table:style-name="ce66" office:value-type="float" office:value="80" calcext:value-type="float">
            <text:p>80</text:p>
          </table:table-cell>
          <table:table-cell table:style-name="ce70" office:value-type="date" office:date-value="2026-04-30" calcext:value-type="date">
            <text:p>30.04.2026</text:p>
          </table:table-cell>
          <table:table-cell table:style-name="ce48" office:value-type="string" calcext:value-type="string">
            <text:p>90</text:p>
          </table:table-cell>
          <table:table-cell table:style-name="ce51" office:value-type="date" office:date-value="2026-06-10" calcext:value-type="date">
            <text:p>10.06.2026</text:p>
          </table:table-cell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plumekiden.pl/rejestracja/regulamin-sztafety-4x5/" xlink:type="simple">14.06.2026, niedz.</text:a></text:p>
          </table:table-cell>
          <table:table-cell table:style-name="ce24" office:value-type="string" calcext:value-type="string">
            <text:p><text:a xlink:href="https://plumekiden.pl/" xlink:type="simple">Plum Ekiden Sztafeta 4x5</text:a></text:p>
          </table:table-cell>
          <table:table-cell table:style-name="ce24" office:value-type="string" calcext:value-type="string">
            <text:p><text:a xlink:href="https://b4sportonline.pl/plum_ekiden/zapisy_na_plum_ekiden__sztafeta_4x5_1" xlink:type="simple">Białystok</text:a></text:p>
          </table:table-cell>
          <table:table-cell table:style-name="ce23" office:value-type="string" calcext:value-type="string">
            <text:p>20 km</text:p>
          </table:table-cell>
          <table:table-cell table:style-name="ce69" office:value-type="string" calcext:value-type="string">
            <text:p>Mix</text:p>
          </table:table-cell>
          <table:table-cell table:style-name="ce82" table:formula="of:=HYPERLINK(&quot;../../wyniki/2026/&quot; &amp; [.C52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48" office:value-type="string" calcext:value-type="string">
            <text:p>70</text:p>
          </table:table-cell>
          <table:table-cell table:style-name="ce51" office:value-type="date" office:date-value="2026-02-28" calcext:value-type="date">
            <text:p>28.02.2026</text:p>
          </table:table-cell>
          <table:table-cell table:style-name="ce66" office:value-type="float" office:value="80" calcext:value-type="float">
            <text:p>80</text:p>
          </table:table-cell>
          <table:table-cell table:style-name="ce70" office:value-type="date" office:date-value="2026-04-30" calcext:value-type="date">
            <text:p>30.04.2026</text:p>
          </table:table-cell>
          <table:table-cell table:style-name="ce48" office:value-type="string" calcext:value-type="string">
            <text:p>90</text:p>
          </table:table-cell>
          <table:table-cell table:style-name="ce51" office:value-type="date" office:date-value="2026-06-10" calcext:value-type="date">
            <text:p>10.06.2026</text:p>
          </table:table-cell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event/14991/strona.html" xlink:type="simple">20.06.2026, sob. 21:00</text:a></text:p>
          </table:table-cell>
          <table:table-cell table:style-name="ce24" office:value-type="string" calcext:value-type="string">
            <text:p><text:a xlink:href="https://elektronicznezapisy.pl/event/14991/strona.html" xlink:type="simple">Otwarte Akademickie Mistrzostwa Łomży 5K</text:a></text:p>
          </table:table-cell>
          <table:table-cell table:style-name="ce24" office:value-type="string" calcext:value-type="string">
            <text:p><text:a xlink:href="https://elektronicznezapisy.pl/event/14991/strona.html" xlink:type="simple">Łomża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53] &amp; &quot;.pdf&quot;; &quot;Wyniki&quot;)" office:value-type="string" office:string-value="Wyniki" calcext:value-type="string">
            <text:p>Wyniki</text:p>
          </table:table-cell>
          <table:table-cell table:style-name="ce88"/>
          <table:table-cell table:style-name="ce48" office:value-type="string" calcext:value-type="string">
            <text:p>80</text:p>
          </table:table-cell>
          <table:table-cell table:style-name="ce51" office:value-type="date" office:date-value="2026-05-20" calcext:value-type="date">
            <text:p>20.05.2026</text:p>
          </table:table-cell>
          <table:table-cell table:style-name="ce66" office:value-type="float" office:value="90" calcext:value-type="float">
            <text:p>90</text:p>
          </table:table-cell>
          <table:table-cell table:style-name="ce70" office:value-type="date" office:date-value="2026-06-20" calcext:value-type="date">
            <text:p>20.06.2026</text:p>
          </table:table-cell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event/14991/strona.html" xlink:type="simple">20.06.2026, sob. 21:00</text:a></text:p>
          </table:table-cell>
          <table:table-cell table:style-name="ce24" office:value-type="string" calcext:value-type="string">
            <text:p><text:a xlink:href="https://elektronicznezapisy.pl/event/14991/strona.html" xlink:type="simple">Otwarte Akademickie Mistrzostwa Łomży 10K</text:a></text:p>
          </table:table-cell>
          <table:table-cell table:style-name="ce24" office:value-type="string" calcext:value-type="string">
            <text:p><text:a xlink:href="https://elektronicznezapisy.pl/event/14991/strona.html" xlink:type="simple">Łomża</text:a></text:p>
          </table:table-cell>
          <table:table-cell table:style-name="ce23" office:value-type="string" calcext:value-type="string">
            <text:p>10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54] &amp; &quot;.pdf&quot;; &quot;Wyniki&quot;)" office:value-type="string" office:string-value="Wyniki" calcext:value-type="string">
            <text:p>Wyniki</text:p>
          </table:table-cell>
          <table:table-cell table:style-name="ce88"/>
          <table:table-cell table:style-name="ce48" office:value-type="string" calcext:value-type="string">
            <text:p>80</text:p>
          </table:table-cell>
          <table:table-cell table:style-name="ce51" office:value-type="date" office:date-value="2026-05-20" calcext:value-type="date">
            <text:p>20.05.2026</text:p>
          </table:table-cell>
          <table:table-cell table:style-name="ce66" office:value-type="float" office:value="90" calcext:value-type="float">
            <text:p>90</text:p>
          </table:table-cell>
          <table:table-cell table:style-name="ce70" office:value-type="date" office:date-value="2026-06-20" calcext:value-type="date">
            <text:p>20.06.2026</text:p>
          </table:table-cell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M167p627k0R0h1s7b658a2v1u5j8z3R1/open" xlink:type="simple">21.06.2026, niedz. 11:00</text:a></text:p>
          </table:table-cell>
          <table:table-cell table:style-name="ce24" office:value-type="string" calcext:value-type="string">
            <text:p><text:a xlink:href="https://www.biegbiebrzanski.pl/" xlink:type="simple">Bieg Kulika</text:a></text:p>
          </table:table-cell>
          <table:table-cell table:style-name="ce24" office:value-type="string" calcext:value-type="string">
            <text:p><text:a xlink:href="https://elektronicznezapisy.pl/event/14558.html" xlink:type="simple">Goniądz</text:a></text:p>
          </table:table-cell>
          <table:table-cell table:style-name="ce23" office:value-type="string" calcext:value-type="string">
            <text:p><text:span text:style-name="T5">5 km</text:span><text:span text:style-name="T6">📏</text:span>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55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40</text:p>
          </table:table-cell>
          <table:table-cell table:style-name="ce51" office:value-type="date" office:date-value="2026-06-14" calcext:value-type="date">
            <text:p>14.06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M167p627k0R0h1s7b658a2v1u5j8z3R1/open" xlink:type="simple">21.06.2026, niedz. 11:00</text:a></text:p>
          </table:table-cell>
          <table:table-cell table:style-name="ce24" office:value-type="string" calcext:value-type="string">
            <text:p><text:a xlink:href="https://www.biegbiebrzanski.pl/" xlink:type="simple">Biebrzański Bieg Łosia</text:a></text:p>
          </table:table-cell>
          <table:table-cell table:style-name="ce24" office:value-type="string" calcext:value-type="string">
            <text:p><text:a xlink:href="https://elektronicznezapisy.pl/event/14558.html" xlink:type="simple">Goniądz</text:a></text:p>
          </table:table-cell>
          <table:table-cell table:style-name="ce54" office:value-type="string" calcext:value-type="string">
            <text:p><text:span text:style-name="T5">10 km</text:span><text:span text:style-name="T6">📏</text:span>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56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55</text:p>
          </table:table-cell>
          <table:table-cell table:style-name="ce51" office:value-type="date" office:date-value="2026-06-14" calcext:value-type="date">
            <text:p>14.06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M167p627k0R0h1s7b658a2v1u5j8z3R1/open" xlink:type="simple">21.06.2026, niedz. 11:00</text:a></text:p>
          </table:table-cell>
          <table:table-cell table:style-name="ce24" office:value-type="string" calcext:value-type="string">
            <text:p><text:a xlink:href="https://www.biegbiebrzanski.pl/" xlink:type="simple">Półmaraton Biebrzński</text:a></text:p>
          </table:table-cell>
          <table:table-cell table:style-name="ce24" office:value-type="string" calcext:value-type="string">
            <text:p><text:a xlink:href="https://elektronicznezapisy.pl/event/14558.html" xlink:type="simple">Goniądz</text:a></text:p>
          </table:table-cell>
          <table:table-cell table:style-name="ce71" office:value-type="string" calcext:value-type="string">
            <text:p><text:span text:style-name="T7">21,1 km</text:span><text:span text:style-name="T8">📏</text:span>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57] &amp; &quot;.pdf&quot;; &quot;Wyniki&quot;)" office:value-type="string" office:string-value="Wyniki" calcext:value-type="string">
            <text:p>Wyniki</text:p>
          </table:table-cell>
          <table:table-cell table:style-name="ce69" office:value-type="string" calcext:value-type="string">
            <text:p>❌🦴Kontuzja</text:p>
          </table:table-cell>
          <table:table-cell table:style-name="ce130" office:value-type="string" calcext:value-type="string">
            <text:p>65</text:p>
          </table:table-cell>
          <table:table-cell table:style-name="ce148" office:value-type="date" office:date-value="2026-06-14" calcext:value-type="date">
            <text:p>14.06.2026</text:p>
          </table:table-cell>
          <table:table-cell table:style-name="ce161"/>
          <table:table-cell table:style-name="ce148"/>
          <table:table-cell table:style-name="ce130"/>
          <table:table-cell table:style-name="ce148"/>
          <table:table-cell table:style-name="ce130"/>
          <table:table-cell table:style-name="ce161"/>
          <table:table-cell table:style-name="ce177" table:number-columns-repeated="4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28.06.2026, niedz. 09:00</text:a></text:p>
          </table:table-cell>
          <table:table-cell table:style-name="ce24" office:value-type="string" calcext:value-type="string">
            <text:p><text:a xlink:href="https://kresowetrail.pl/wasilkow-2026-06-28/" xlink:type="simple">Kresowe Trail – Wasilków – Szpurt</text:a></text:p>
          </table:table-cell>
          <table:table-cell table:style-name="ce24" office:value-type="string" calcext:value-type="string">
            <text:p><text:a xlink:href="https://dostartu.pl/kresowe-trail-7-wasilkow-2026-v15583" xlink:type="simple">Wasilków</text:a></text:p>
          </table:table-cell>
          <table:table-cell table:style-name="ce23" office:value-type="string" calcext:value-type="string">
            <text:p>6,5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58] &amp; &quot;.pdf&quot;; &quot;Wyniki&quot;)" office:value-type="string" office:string-value="Wyniki" calcext:value-type="string">
            <text:p>Wyniki</text:p>
          </table:table-cell>
          <table:table-cell table:style-name="Default"/>
          <table:table-cell table:style-name="ce48" office:value-type="string" calcext:value-type="string">
            <text:p>79</text:p>
          </table:table-cell>
          <table:table-cell table:style-name="ce51" office:value-type="date" office:date-value="2026-06-16" calcext:value-type="date">
            <text:p>16.06.2026</text:p>
          </table:table-cell>
          <table:table-cell table:style-name="ce66" office:value-type="float" office:value="89" calcext:value-type="float">
            <text:p>89</text:p>
          </table:table-cell>
          <table:table-cell table:style-name="ce70" office:value-type="date" office:date-value="2026-06-25" calcext:value-type="date">
            <text:p>25.06.2026</text:p>
          </table:table-cell>
          <table:table-cell table:style-name="ce48" office:value-type="string" calcext:value-type="string">
            <text:p>100</text:p>
          </table:table-cell>
          <table:table-cell table:style-name="ce51" office:value-type="date" office:date-value="2026-06-28" calcext:value-type="date">
            <text:p>28.06.2026</text:p>
          </table:table-cell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28.06.2026, niedz. 09:00</text:a></text:p>
          </table:table-cell>
          <table:table-cell table:style-name="ce24" office:value-type="string" calcext:value-type="string">
            <text:p><text:a xlink:href="https://kresowetrail.pl/wasilkow-2026-06-28/" xlink:type="simple">Kresowe Trail – Wasilków – Wertep</text:a></text:p>
          </table:table-cell>
          <table:table-cell table:style-name="ce24" office:value-type="string" calcext:value-type="string">
            <text:p><text:a xlink:href="https://dostartu.pl/kresowe-trail-7-wasilkow-2026-v15583" xlink:type="simple">Wasilków</text:a></text:p>
          </table:table-cell>
          <table:table-cell table:style-name="ce23" office:value-type="string" calcext:value-type="string">
            <text:p>18,3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59] &amp; &quot;.pdf&quot;; &quot;Wyniki&quot;)" office:value-type="string" office:string-value="Wyniki" calcext:value-type="string">
            <text:p>Wyniki</text:p>
          </table:table-cell>
          <table:table-cell table:style-name="ce88" office:value-type="string" calcext:value-type="string">
            <text:p>🏃‍♂️</text:p>
          </table:table-cell>
          <table:table-cell table:style-name="ce48" office:value-type="string" calcext:value-type="string">
            <text:p>89</text:p>
          </table:table-cell>
          <table:table-cell table:style-name="ce51" office:value-type="date" office:date-value="2026-06-16" calcext:value-type="date">
            <text:p>16.06.2026</text:p>
          </table:table-cell>
          <table:table-cell table:style-name="ce66" office:value-type="float" office:value="99" calcext:value-type="float">
            <text:p>99</text:p>
          </table:table-cell>
          <table:table-cell table:style-name="ce70" office:value-type="date" office:date-value="2026-06-25" calcext:value-type="date">
            <text:p>25.06.2026</text:p>
          </table:table-cell>
          <table:table-cell table:style-name="ce48" office:value-type="string" calcext:value-type="string">
            <text:p>110</text:p>
          </table:table-cell>
          <table:table-cell table:style-name="ce51" office:value-type="date" office:date-value="2026-06-28" calcext:value-type="date">
            <text:p>28.06.2026</text:p>
          </table:table-cell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X677c305K0I0b1F7C7T9Y9L1d4H925d5/open" xlink:type="simple">04.07.2026, sob. 12:30</text:a></text:p>
          </table:table-cell>
          <table:table-cell table:style-name="ce24" office:value-type="string" calcext:value-type="string">
            <text:p>II Bieg Radziwiłłów 5K</text:p>
          </table:table-cell>
          <table:table-cell table:style-name="ce24" office:value-type="string" calcext:value-type="string">
            <text:p><text:a xlink:href="https://elektronicznezapisy.pl/event/15572/strona.html" xlink:type="simple">Knyszyn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60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50</text:p>
          </table:table-cell>
          <table:table-cell table:style-name="ce51" office:value-type="date" office:date-value="2026-07-01" calcext:value-type="date">
            <text:p>01.07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X677c305K0I0b1F7C7T9Y9L1d4H925d5/open" xlink:type="simple">04.07.2026, sob. 12:30</text:a></text:p>
          </table:table-cell>
          <table:table-cell table:style-name="ce24" office:value-type="string" calcext:value-type="string">
            <text:p>II Bieg Radziwiłłów 10K</text:p>
          </table:table-cell>
          <table:table-cell table:style-name="ce24" office:value-type="string" calcext:value-type="string">
            <text:p><text:a xlink:href="https://elektronicznezapisy.pl/event/15572/strona.html" xlink:type="simple">Knyszyn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61] &amp; &quot;.pdf&quot;; &quot;Wyniki&quot;)" office:value-type="string" office:string-value="Wyniki" calcext:value-type="string">
            <text:p>Wyniki</text:p>
          </table:table-cell>
          <table:table-cell table:style-name="ce88" office:value-type="string" calcext:value-type="string">
            <text:p>🏃‍♂️</text:p>
          </table:table-cell>
          <table:table-cell table:style-name="ce48" office:value-type="string" calcext:value-type="string">
            <text:p>50</text:p>
          </table:table-cell>
          <table:table-cell table:style-name="ce51" office:value-type="date" office:date-value="2026-07-01" calcext:value-type="date">
            <text:p>01.07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panel.maratonczykpomiarczasu.pl/sites/default/files/regulamin/Regulamin%20IV%20Biegu%20Pamięci%20Ofiar%20Obławy%20Augustowskiej%20(2026%20r.).pdf" xlink:type="simple">04.07.2026, sob. 12:30</text:a></text:p>
          </table:table-cell>
          <table:table-cell table:style-name="ce24" office:value-type="string" calcext:value-type="string">
            <text:p><text:a xlink:href="https://panel.maratonczykpomiarczasu.pl/bieg-pamieci-ofiar-oblawy-augustowskiej" xlink:type="simple">IV Bieg pamięci ofiar Obławy Augustowskiej</text:a></text:p>
          </table:table-cell>
          <table:table-cell table:style-name="ce24" office:value-type="string" calcext:value-type="string">
            <text:p><text:a xlink:href="https://panel.maratonczykpomiarczasu.pl/bieg-pamieci-ofiar-oblawy-augustowskiej" xlink:type="simple">Mikaszówka</text:a></text:p>
          </table:table-cell>
          <table:table-cell table:style-name="ce71" office:value-type="string" calcext:value-type="string">
            <text:p>23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62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05.07.2026, niedz. 10:00</text:p>
          </table:table-cell>
          <table:table-cell table:style-name="ce24" office:value-type="string" calcext:value-type="string">
            <text:p><text:a xlink:href="https://www.facebook.com/stowarzyszenieOlmonty/" xlink:type="simple">VIII. Bieg Śladami Konfederatów Barskich</text:a></text:p>
          </table:table-cell>
          <table:table-cell table:style-name="ce24" office:value-type="string" calcext:value-type="string">
            <text:p>Olmonty</text:p>
          </table:table-cell>
          <table:table-cell table:style-name="ce23" office:value-type="string" calcext:value-type="string">
            <text:p>8 km</text:p>
          </table:table-cell>
          <table:table-cell table:style-name="ce69" office:value-type="string" calcext:value-type="string">
            <text:p>Mix</text:p>
          </table:table-cell>
          <table:table-cell table:style-name="ce82" table:formula="of:=HYPERLINK(&quot;../../wyniki/2026/&quot; &amp; [.C63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dostartu.pl/statute_files/16195_pl.pdf" xlink:type="simple">17.07.2026, pt. 21:00</text:a></text:p>
          </table:table-cell>
          <table:table-cell table:style-name="ce24" office:value-type="string" calcext:value-type="string">
            <text:p><text:a xlink:href="https://goksir.mielnik.eu/aktualnosci/iii-nocny-bieg-terenowy-orientujsiewmielniku-ruszyly-zapisy.html" xlink:type="simple">III Nocny Bieg Terenowy - Orientuj się</text:a></text:p>
          </table:table-cell>
          <table:table-cell table:style-name="ce24" office:value-type="string" calcext:value-type="string">
            <text:p><text:a xlink:href="https://dostartu.pl/iii-nocny-bieg-terenowy-orientuj-sie-w-mielniku-v16195" xlink:type="simple">Mielnik</text:a></text:p>
          </table:table-cell>
          <table:table-cell table:style-name="ce23" office:value-type="string" calcext:value-type="string">
            <text:p>7,3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64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60</text:p>
          </table:table-cell>
          <table:table-cell table:style-name="ce51" office:value-type="date" office:date-value="2026-07-16" calcext:value-type="date">
            <text:p>16.07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50z455h090K0o1m7L862F4c0x3Z9k5J8/open" xlink:type="simple">19.07.2026, niedz. 12:00</text:a></text:p>
          </table:table-cell>
          <table:table-cell table:style-name="ce24" office:value-type="string" calcext:value-type="string">
            <text:p><text:a xlink:href="https://osir.sokolka.pl/2026/06/25/czas-na-zapisy-na-letnia-edycje-imprezy-zalew-run/" xlink:type="simple">ZALEW RUN! - Edycja Letnia 2026 – 2K</text:a></text:p>
          </table:table-cell>
          <table:table-cell table:style-name="ce24" office:value-type="string" calcext:value-type="string">
            <text:p><text:a xlink:href="https://elektronicznezapisy.pl/event/15756/strona.html" xlink:type="simple">Sokółka</text:a></text:p>
          </table:table-cell>
          <table:table-cell table:style-name="ce23" office:value-type="string" calcext:value-type="string">
            <text:p>2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65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20</text:p>
          </table:table-cell>
          <table:table-cell table:style-name="ce51" office:value-type="date" office:date-value="2026-07-16" calcext:value-type="date">
            <text:p>16.07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elektronicznezapisy.pl/download/50z455h090K0o1m7L862F4c0x3Z9k5J8/open" xlink:type="simple">19.07.2026, niedz. 13:00</text:a></text:p>
          </table:table-cell>
          <table:table-cell table:style-name="ce24" office:value-type="string" calcext:value-type="string">
            <text:p><text:a xlink:href="https://osir.sokolka.pl/2026/06/25/czas-na-zapisy-na-letnia-edycje-imprezy-zalew-run/" xlink:type="simple">ZALEW RUN! - Edycja Letnia 2026 – 5K</text:a></text:p>
          </table:table-cell>
          <table:table-cell table:style-name="ce24" office:value-type="string" calcext:value-type="string">
            <text:p><text:a xlink:href="https://elektronicznezapisy.pl/event/15756/strona.html" xlink:type="simple">Sokółka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66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20</text:p>
          </table:table-cell>
          <table:table-cell table:style-name="ce51" office:value-type="date" office:date-value="2026-07-16" calcext:value-type="date">
            <text:p>16.07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dostartu.pl/statute_files/16153_pl.pdf" xlink:type="simple">19.07.2026, niedz. 15:15</text:a></text:p>
          </table:table-cell>
          <table:table-cell table:style-name="ce24" office:value-type="string" calcext:value-type="string">
            <text:p><text:a xlink:href="https://studzianka.eu/2026/07/02/bieg-xv-tatarska-piatka-zapisy/" xlink:type="simple">XV Tatarska Piątka</text:a></text:p>
          </table:table-cell>
          <table:table-cell table:style-name="ce24" office:value-type="string" calcext:value-type="string">
            <text:p><text:a xlink:href="https://dostartu.pl/xv-tatarska-piatka-v16153" xlink:type="simple">Studzianka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67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60</text:p>
          </table:table-cell>
          <table:table-cell table:style-name="ce51" office:value-type="date" office:date-value="2026-06-30" calcext:value-type="date">
            <text:p>30.06.2026</text:p>
          </table:table-cell>
          <table:table-cell table:style-name="ce66" office:value-type="float" office:value="70" calcext:value-type="float">
            <text:p>70</text:p>
          </table:table-cell>
          <table:table-cell table:style-name="ce70" office:value-type="date" office:date-value="2026-07-16" calcext:value-type="date">
            <text:p>16.07.2026</text:p>
          </table:table-cell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dostartu.pl/statute_files/16146_pl.pdf" xlink:type="simple">25.07.2026, sob. 17:00</text:a></text:p>
          </table:table-cell>
          <table:table-cell table:style-name="ce24" office:value-type="string" calcext:value-type="string">
            <text:p>VIII Bieg Stefana Czarnieckiego</text:p>
          </table:table-cell>
          <table:table-cell table:style-name="ce24" office:value-type="string" calcext:value-type="string">
            <text:p><text:a xlink:href="https://dostartu.pl/viii-bieg-stefana-czarnieckiego-w-tykocinie-v16146" xlink:type="simple">Tykocin</text:a></text:p>
          </table:table-cell>
          <table:table-cell table:style-name="ce54" office:value-type="string" calcext:value-type="string">
            <text:p>9,6 km</text:p>
          </table:table-cell>
          <table:table-cell table:style-name="ce69" office:value-type="string" calcext:value-type="string">
            <text:p>Mix</text:p>
          </table:table-cell>
          <table:table-cell table:style-name="ce61" office:value-type="string" calcext:value-type="string">
            <text:p><text:a xlink:href="https://drive.google.com/drive/folders/1P8F9zTBkgoKObiZWSlSPuGQmG0FwDkNZ" xlink:type="simple">Po zalogowaniu.</text:a></text:p>
          </table:table-cell>
          <table:table-cell table:style-name="ce69" office:value-type="string" calcext:value-type="string">
            <text:p>❌Szanujmy się</text:p>
          </table:table-cell>
          <table:table-cell table:style-name="ce130" office:value-type="string" calcext:value-type="string">
            <text:p>70</text:p>
          </table:table-cell>
          <table:table-cell table:style-name="ce148" office:value-type="date" office:date-value="2026-05-24" calcext:value-type="date">
            <text:p>24.05.2026</text:p>
          </table:table-cell>
          <table:table-cell table:style-name="ce161" office:value-type="float" office:value="80" calcext:value-type="float">
            <text:p>80</text:p>
          </table:table-cell>
          <table:table-cell table:style-name="ce148" office:value-type="date" office:date-value="2026-06-30" calcext:value-type="date">
            <text:p>30.06.2026</text:p>
          </table:table-cell>
          <table:table-cell table:style-name="ce130" office:value-type="string" calcext:value-type="string">
            <text:p>90</text:p>
          </table:table-cell>
          <table:table-cell table:style-name="ce148" office:value-type="date" office:date-value="2026-07-13" calcext:value-type="date">
            <text:p>13.07.2026</text:p>
          </table:table-cell>
          <table:table-cell table:style-name="ce130"/>
          <table:table-cell table:style-name="ce173"/>
          <table:table-cell table:style-name="ce177" table:number-columns-repeated="4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02.08.2026, niedz. 09:05</text:a></text:p>
          </table:table-cell>
          <table:table-cell table:style-name="ce24" office:value-type="string" calcext:value-type="string">
            <text:p><text:a xlink:href="https://kresowetrail.pl/narewka-2026-08-02/" xlink:type="simple">Kresowe Trail – Mały Żubr</text:a></text:p>
          </table:table-cell>
          <table:table-cell table:style-name="ce24" office:value-type="string" calcext:value-type="string">
            <text:p><text:a xlink:href="https://dostartu.pl/kresowe-trail-9-narewka-2026-v15606" xlink:type="simple">Narewka</text:a></text:p>
          </table:table-cell>
          <table:table-cell table:style-name="ce54" office:value-type="string" calcext:value-type="string">
            <text:p>8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69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130" office:value-type="string" calcext:value-type="string">
            <text:p>79</text:p>
          </table:table-cell>
          <table:table-cell table:style-name="ce148" office:value-type="date" office:date-value="2026-07-21" calcext:value-type="date">
            <text:p>21.07.2026</text:p>
          </table:table-cell>
          <table:table-cell table:style-name="ce161" office:value-type="float" office:value="89" calcext:value-type="float">
            <text:p>89</text:p>
          </table:table-cell>
          <table:table-cell table:style-name="ce148" office:value-type="date" office:date-value="2026-07-30" calcext:value-type="date">
            <text:p>30.07.2026</text:p>
          </table:table-cell>
          <table:table-cell table:style-name="ce130" office:value-type="string" calcext:value-type="string">
            <text:p>100</text:p>
          </table:table-cell>
          <table:table-cell table:style-name="ce148" office:value-type="date" office:date-value="2026-08-02" calcext:value-type="date">
            <text:p>02.08.2026</text:p>
          </table:table-cell>
          <table:table-cell table:style-name="ce130"/>
          <table:table-cell table:style-name="ce173"/>
          <table:table-cell table:style-name="ce177" table:number-columns-repeated="4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kresowetrail.pl/regulamin-2026/" xlink:type="simple">02.08.2026, niedz. 09:00</text:a></text:p>
          </table:table-cell>
          <table:table-cell table:style-name="ce24" office:value-type="string" calcext:value-type="string">
            <text:p><text:a xlink:href="https://kresowetrail.pl/narewka-2026-08-02/" xlink:type="simple">Kresowe Trail – Półmaraton Żubra</text:a></text:p>
          </table:table-cell>
          <table:table-cell table:style-name="ce24" office:value-type="string" calcext:value-type="string">
            <text:p><text:a xlink:href="https://dostartu.pl/kresowe-trail-9-narewka-2026-v15606" xlink:type="simple">Narewka</text:a></text:p>
          </table:table-cell>
          <table:table-cell table:style-name="ce71" office:value-type="string" calcext:value-type="string">
            <text:p>21 km</text:p>
          </table:table-cell>
          <table:table-cell table:style-name="ce69" office:value-type="string" calcext:value-type="string">
            <text:p>Trail</text:p>
          </table:table-cell>
          <table:table-cell table:style-name="ce82" table:formula="of:=HYPERLINK(&quot;../../wyniki/2026/&quot; &amp; [.C70] &amp; &quot;.pdf&quot;; &quot;Wyniki&quot;)" office:value-type="string" office:string-value="Wyniki" calcext:value-type="string">
            <text:p>Wyniki</text:p>
          </table:table-cell>
          <table:table-cell table:style-name="ce88" office:value-type="string" calcext:value-type="string">
            <text:p>🏃‍♂️</text:p>
          </table:table-cell>
          <table:table-cell table:style-name="ce48" office:value-type="string" calcext:value-type="string">
            <text:p>89</text:p>
          </table:table-cell>
          <table:table-cell table:style-name="ce51" office:value-type="date" office:date-value="2026-07-21" calcext:value-type="date">
            <text:p>21.07.2026</text:p>
          </table:table-cell>
          <table:table-cell table:style-name="ce66" office:value-type="float" office:value="99" calcext:value-type="float">
            <text:p>99</text:p>
          </table:table-cell>
          <table:table-cell table:style-name="ce70" office:value-type="date" office:date-value="2026-07-30" calcext:value-type="date">
            <text:p>30.07.2026</text:p>
          </table:table-cell>
          <table:table-cell table:style-name="ce48" office:value-type="string" calcext:value-type="string">
            <text:p>110</text:p>
          </table:table-cell>
          <table:table-cell table:style-name="ce51" office:value-type="date" office:date-value="2026-08-02" calcext:value-type="date">
            <text:p>02.08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0" office:value-type="string" calcext:value-type="string">
            <text:p><text:a xlink:href="https://superczas.pl/userfiles/events/678/regulamin_xi-bieg-wsrod-krasnych-pol_pl.pdf?1785672400" xlink:type="simple">02.08.2026, niedz. 10:15</text:a></text:p>
          </table:table-cell>
          <table:table-cell table:style-name="ce24" office:value-type="string" calcext:value-type="string">
            <text:p><text:a xlink:href="http://www.wsrodkrasnychpol.pl/" xlink:type="simple">XI Bieg Wśród Krasnych Pól</text:a></text:p>
          </table:table-cell>
          <table:table-cell table:style-name="ce24" office:value-type="string" calcext:value-type="string">
            <text:p><text:a xlink:href="https://superczas.pl/wsrodkrasnychpol" xlink:type="simple">Krasnopol</text:a></text:p>
          </table:table-cell>
          <table:table-cell table:style-name="ce71" office:value-type="string" calcext:value-type="string">
            <text:p>10 km</text:p>
          </table:table-cell>
          <table:table-cell table:style-name="ce69" office:value-type="string" calcext:value-type="string">
            <text:p>Mix</text:p>
          </table:table-cell>
          <table:table-cell table:style-name="ce82" table:formula="of:=HYPERLINK(&quot;../../wyniki/2026/&quot; &amp; [.C71] &amp; &quot;.pdf&quot;; &quot;Wyniki&quot;)" office:value-type="string" office:string-value="Wyniki" calcext:value-type="string">
            <text:p>Wyniki</text:p>
          </table:table-cell>
          <table:table-cell table:style-name="ce23"/>
          <table:table-cell table:style-name="ce48" office:value-type="string" calcext:value-type="string">
            <text:p>70</text:p>
          </table:table-cell>
          <table:table-cell table:style-name="ce51" office:value-type="date" office:date-value="2026-07-20" calcext:value-type="date">
            <text:p>20.07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⛔</text:p>
          </table:table-cell>
          <table:table-cell table:style-name="ce24" office:value-type="string" calcext:value-type="string">
            <text:p><text:a xlink:href="https://www.gmwm.pl/asp/pliki/_2026/regulamin_biegu_pamieci.pdf" xlink:type="simple">15.08.2026, sob. 14:00</text:a></text:p>
          </table:table-cell>
          <table:table-cell table:style-name="ce24" office:value-type="string" calcext:value-type="string">
            <text:p><text:a xlink:href="https://www.gmwm.pl/asp/bieg-pamieci-w-holdzie-obroncom-ojczyzny-1920-r-,1,artykul,1,454" xlink:type="simple">Bieg Pamięci w Hołdzie Obrońcom Ojczyzny 1920</text:a></text:p>
          </table:table-cell>
          <table:table-cell table:style-name="ce24" office:value-type="string" calcext:value-type="string">
            <text:p><text:a xlink:href="https://dostartu.pl/bieg-pamieci-w-holdzie-obroncom-ojczyzny-1920-v16578" xlink:type="simple">Jabłonka Kościelna</text:a></text:p>
          </table:table-cell>
          <table:table-cell table:style-name="ce71" office:value-type="string" calcext:value-type="string">
            <text:p><text:span text:style-name="T11">10 km</text:span><text:span text:style-name="T13">📏</text:span></text:p>
          </table:table-cell>
          <table:table-cell table:style-name="ce69" office:value-type="string" calcext:value-type="string">
            <text:p>Road</text:p>
          </table:table-cell>
          <table:table-cell table:style-name="ce82" table:formula="of:=HYPERLINK(&quot;../../wyniki/2026/&quot; &amp; [.C72] &amp; &quot;.pdf&quot;; &quot;Wyniki&quot;)" office:value-type="string" office:string-value="Wyniki" calcext:value-type="string">
            <text:p>Wyniki</text:p>
          </table:table-cell>
          <table:table-cell table:style-name="ce88" office:value-type="string" calcext:value-type="string">
            <text:p>🏃‍♂️</text:p>
          </table:table-cell>
          <table:table-cell table:style-name="ce48" office:value-type="string" calcext:value-type="string">
            <text:p>50</text:p>
          </table:table-cell>
          <table:table-cell table:style-name="ce51" office:value-type="date" office:date-value="2026-08-12" calcext:value-type="date">
            <text:p>12.08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maratonwigry.pl/regulamin/" xlink:type="simple">22.08.2026, sob. 00:00</text:a></text:p>
          </table:table-cell>
          <table:table-cell table:style-name="ce24" office:value-type="string" calcext:value-type="string">
            <text:p><text:a xlink:href="https://maratonwigry.pl/" xlink:type="simple">Pogoń za Bobrem</text:a></text:p>
          </table:table-cell>
          <table:table-cell table:style-name="ce24" office:value-type="string" calcext:value-type="string">
            <text:p><text:a xlink:href="https://b4sportonline.pl/Maraton_Wigry/" xlink:type="simple">Stary Folwark</text:a></text:p>
          </table:table-cell>
          <table:table-cell table:style-name="ce71" office:value-type="string" calcext:value-type="string">
            <text:p>13 km</text:p>
          </table:table-cell>
          <table:table-cell table:style-name="ce69" office:value-type="string" calcext:value-type="string">
            <text:p>Mix</text:p>
          </table:table-cell>
          <table:table-cell table:style-name="ce8" table:formula="of:=IF([.I73]=&quot;&quot;; &quot;niedostępne&quot;; IF(TODAY()&lt;=[.J73]; [.I73]&amp;&quot; zł do &quot;&amp;TEXT([.J73];&quot;DD.MM.YYYY&quot;); IF(AND([.K73]&lt;&gt;&quot;&quot;; TODAY()&lt;=[.L73]); [.K73]&amp;&quot; zł do &quot;&amp;TEXT([.L73];&quot;DD.MM.YYYY&quot;); IF(AND([.M73]&lt;&gt;&quot;&quot;; TODAY()&lt;=[.N73]); [.M73]&amp;&quot; zł do &quot;&amp;TEXT([.N73];&quot;DD.MM.YYYY&quot;); IF(AND([.O73]&lt;&gt;&quot;&quot;; TODAY()&lt;=[.P73]); [.O73]&amp;&quot; zł do &quot;&amp;TEXT([.P73];&quot;DD.MM.YYYY&quot;); &quot;upłynął termin&quot;)))))" office:value-type="string" office:string-value="upłynął termin" calcext:value-type="string">
            <text:p>upłynął termin</text:p>
          </table:table-cell>
          <table:table-cell table:style-name="ce23"/>
          <table:table-cell table:style-name="ce48" office:value-type="string" calcext:value-type="string">
            <text:p>99</text:p>
          </table:table-cell>
          <table:table-cell table:style-name="ce51" office:value-type="date" office:date-value="2025-11-15" calcext:value-type="date">
            <text:p>15.11.2025</text:p>
          </table:table-cell>
          <table:table-cell table:style-name="ce66" office:value-type="float" office:value="119" calcext:value-type="float">
            <text:p>119</text:p>
          </table:table-cell>
          <table:table-cell table:style-name="ce70" office:value-type="date" office:date-value="2026-03-31" calcext:value-type="date">
            <text:p>31.03.2026</text:p>
          </table:table-cell>
          <table:table-cell table:style-name="ce48" office:value-type="string" calcext:value-type="string">
            <text:p>139</text:p>
          </table:table-cell>
          <table:table-cell table:style-name="ce51" office:value-type="date" office:date-value="2026-08-10" calcext:value-type="date">
            <text:p>10.08.2026</text:p>
          </table:table-cell>
          <table:table-cell table:style-name="ce72" office:value-type="string" calcext:value-type="string">
            <text:p>160</text:p>
          </table:table-cell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maratonwigry.pl/regulamin/" xlink:type="simple">22.08.2026, sob. 00:00</text:a></text:p>
          </table:table-cell>
          <table:table-cell table:style-name="ce24" office:value-type="string" calcext:value-type="string">
            <text:p><text:a xlink:href="https://maratonwigry.pl/" xlink:type="simple">Maraton Wigry</text:a></text:p>
          </table:table-cell>
          <table:table-cell table:style-name="ce24" office:value-type="string" calcext:value-type="string">
            <text:p><text:a xlink:href="https://b4sportonline.pl/Maraton_Wigry/" xlink:type="simple">Stary Folwark</text:a></text:p>
          </table:table-cell>
          <table:table-cell table:style-name="ce65" office:value-type="string" calcext:value-type="string">
            <text:p>42,2 km</text:p>
          </table:table-cell>
          <table:table-cell table:style-name="ce69" office:value-type="string" calcext:value-type="string">
            <text:p>Mix</text:p>
          </table:table-cell>
          <table:table-cell table:style-name="ce8" table:formula="of:=IF([.I74]=&quot;&quot;; &quot;niedostępne&quot;; IF(TODAY()&lt;=[.J74]; [.I74]&amp;&quot; zł do &quot;&amp;TEXT([.J74];&quot;DD.MM.YYYY&quot;); IF(AND([.K74]&lt;&gt;&quot;&quot;; TODAY()&lt;=[.L74]); [.K74]&amp;&quot; zł do &quot;&amp;TEXT([.L74];&quot;DD.MM.YYYY&quot;); IF(AND([.M74]&lt;&gt;&quot;&quot;; TODAY()&lt;=[.N74]); [.M74]&amp;&quot; zł do &quot;&amp;TEXT([.N74];&quot;DD.MM.YYYY&quot;); IF(AND([.O74]&lt;&gt;&quot;&quot;; TODAY()&lt;=[.P74]); [.O74]&amp;&quot; zł do &quot;&amp;TEXT([.P74];&quot;DD.MM.YYYY&quot;); &quot;upłynął termin&quot;)))))" office:value-type="string" office:string-value="upłynął termin" calcext:value-type="string">
            <text:p>upłynął termin</text:p>
          </table:table-cell>
          <table:table-cell table:style-name="ce69" office:value-type="string" calcext:value-type="string">
            <text:p>❌💰Drogo</text:p>
          </table:table-cell>
          <table:table-cell table:style-name="ce48" office:value-type="string" calcext:value-type="string">
            <text:p>229</text:p>
          </table:table-cell>
          <table:table-cell table:style-name="ce51" office:value-type="date" office:date-value="2025-11-15" calcext:value-type="date">
            <text:p>15.11.2025</text:p>
          </table:table-cell>
          <table:table-cell table:style-name="ce66" office:value-type="float" office:value="249" calcext:value-type="float">
            <text:p>249</text:p>
          </table:table-cell>
          <table:table-cell table:style-name="ce70" office:value-type="date" office:date-value="2026-03-31" calcext:value-type="date">
            <text:p>31.03.2026</text:p>
          </table:table-cell>
          <table:table-cell table:style-name="ce48" office:value-type="string" calcext:value-type="string">
            <text:p>299</text:p>
          </table:table-cell>
          <table:table-cell table:style-name="ce51" office:value-type="date" office:date-value="2026-08-10" calcext:value-type="date">
            <text:p>10.08.2026</text:p>
          </table:table-cell>
          <table:table-cell table:style-name="ce72" office:value-type="string" calcext:value-type="string">
            <text:p>350</text:p>
          </table:table-cell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drive.google.com/file/d/1YNdINnyTNqhYy0ld6obByUPneKQRwvOS/view?usp=drive_link" xlink:type="simple">29.08.2026, sob. 09:00</text:a></text:p>
          </table:table-cell>
          <table:table-cell table:style-name="ce24" office:value-type="string" calcext:value-type="string">
            <text:p><text:a xlink:href="https://b4sportonline.pl/supraski_maraton_lesny/" xlink:type="simple">Supraski Maraton Leśny</text:a></text:p>
          </table:table-cell>
          <table:table-cell table:style-name="ce24" office:value-type="string" calcext:value-type="string">
            <text:p><text:a xlink:href="https://b4sportonline.pl/supraski_maraton_lesny/zapisy" xlink:type="simple">Supraśl</text:a></text:p>
          </table:table-cell>
          <table:table-cell table:style-name="ce65" office:value-type="string" calcext:value-type="string">
            <text:p>42,5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75]=&quot;&quot;; &quot;niedostępne&quot;; IF(TODAY()&lt;=[.J75]; [.I75]&amp;&quot; zł do &quot;&amp;TEXT([.J75];&quot;DD.MM.YYYY&quot;); IF(AND([.K75]&lt;&gt;&quot;&quot;; TODAY()&lt;=[.L75]); [.K75]&amp;&quot; zł do &quot;&amp;TEXT([.L75];&quot;DD.MM.YYYY&quot;); IF(AND([.M75]&lt;&gt;&quot;&quot;; TODAY()&lt;=[.N75]); [.M75]&amp;&quot; zł do &quot;&amp;TEXT([.N75];&quot;DD.MM.YYYY&quot;); IF(AND([.O75]&lt;&gt;&quot;&quot;; TODAY()&lt;=[.P75]); [.O75]&amp;&quot; zł do &quot;&amp;TEXT([.P75];&quot;DD.MM.YYYY&quot;); &quot;upłynął termin&quot;)))))" office:value-type="string" office:string-value="205 zł do 23.08.2026" calcext:value-type="string">
            <text:p>205 zł do 23.08.2026</text:p>
          </table:table-cell>
          <table:table-cell table:style-name="ce88"/>
          <table:table-cell table:style-name="ce130" office:value-type="string" calcext:value-type="string">
            <text:p>185</text:p>
          </table:table-cell>
          <table:table-cell table:style-name="ce148" office:value-type="date" office:date-value="2026-05-31" calcext:value-type="date">
            <text:p>31.05.2026</text:p>
          </table:table-cell>
          <table:table-cell table:style-name="ce161" office:value-type="float" office:value="205" calcext:value-type="float">
            <text:p>205</text:p>
          </table:table-cell>
          <table:table-cell table:style-name="ce148" office:value-type="date" office:date-value="2026-08-23" calcext:value-type="date">
            <text:p>23.08.2026</text:p>
          </table:table-cell>
          <table:table-cell table:style-name="ce130"/>
          <table:table-cell table:style-name="ce148"/>
          <table:table-cell table:style-name="ce130"/>
          <table:table-cell table:style-name="ce161"/>
          <table:table-cell table:style-name="ce177" table:number-columns-repeated="4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drive.google.com/file/d/1S2oRun05pzKULIRk00zDYSAXjTtRleZh/view?usp=drive_link" xlink:type="simple">29.08.2026, sob. 09:30</text:a></text:p>
          </table:table-cell>
          <table:table-cell table:style-name="ce24" office:value-type="string" calcext:value-type="string">
            <text:p><text:a xlink:href="https://b4sportonline.pl/supraski_maraton_lesny/" xlink:type="simple">Supraski Maraton Leśny</text:a> półmaraton</text:p>
          </table:table-cell>
          <table:table-cell table:style-name="ce24" office:value-type="string" calcext:value-type="string">
            <text:p><text:a xlink:href="https://b4sportonline.pl/supraski_maraton_lesny/zapisy" xlink:type="simple">Supraśl</text:a></text:p>
          </table:table-cell>
          <table:table-cell table:style-name="ce71" office:value-type="string" calcext:value-type="string">
            <text:p>21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76]=&quot;&quot;; &quot;niedostępne&quot;; IF(TODAY()&lt;=[.J76]; [.I76]&amp;&quot; zł do &quot;&amp;TEXT([.J76];&quot;DD.MM.YYYY&quot;); IF(AND([.K76]&lt;&gt;&quot;&quot;; TODAY()&lt;=[.L76]); [.K76]&amp;&quot; zł do &quot;&amp;TEXT([.L76];&quot;DD.MM.YYYY&quot;); IF(AND([.M76]&lt;&gt;&quot;&quot;; TODAY()&lt;=[.N76]); [.M76]&amp;&quot; zł do &quot;&amp;TEXT([.N76];&quot;DD.MM.YYYY&quot;); IF(AND([.O76]&lt;&gt;&quot;&quot;; TODAY()&lt;=[.P76]); [.O76]&amp;&quot; zł do &quot;&amp;TEXT([.P76];&quot;DD.MM.YYYY&quot;); &quot;upłynął termin&quot;)))))" office:value-type="string" office:string-value="185 zł do 23.08.2026" calcext:value-type="string">
            <text:p>185 zł do 23.08.2026</text:p>
          </table:table-cell>
          <table:table-cell table:style-name="ce88" office:value-type="string" calcext:value-type="string">
            <text:p>🏃‍♂️</text:p>
          </table:table-cell>
          <table:table-cell table:style-name="ce48" office:value-type="string" calcext:value-type="string">
            <text:p>165</text:p>
          </table:table-cell>
          <table:table-cell table:style-name="ce51" office:value-type="date" office:date-value="2026-05-31" calcext:value-type="date">
            <text:p>31.05.2026</text:p>
          </table:table-cell>
          <table:table-cell table:style-name="ce66" office:value-type="float" office:value="185" calcext:value-type="float">
            <text:p>185</text:p>
          </table:table-cell>
          <table:table-cell table:style-name="ce70" office:value-type="date" office:date-value="2026-08-23" calcext:value-type="date">
            <text:p>23.08.2026</text:p>
          </table:table-cell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drive.google.com/file/d/1zA2iG_E2TdymrlXH5290v5t2KY3w_Tvg/view?usp=drive_link" xlink:type="simple">29.08.2026, sob. 11:00</text:a></text:p>
          </table:table-cell>
          <table:table-cell table:style-name="ce24" office:value-type="string" calcext:value-type="string">
            <text:p><text:a xlink:href="https://b4sportonline.pl/supraski_maraton_lesny/" xlink:type="simple">Supraski Maraton Leśny</text:a> 10km</text:p>
          </table:table-cell>
          <table:table-cell table:style-name="ce24" office:value-type="string" calcext:value-type="string">
            <text:p><text:a xlink:href="https://b4sportonline.pl/supraski_maraton_lesny/zapisy" xlink:type="simple">Supraśl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77]=&quot;&quot;; &quot;niedostępne&quot;; IF(TODAY()&lt;=[.J77]; [.I77]&amp;&quot; zł do &quot;&amp;TEXT([.J77];&quot;DD.MM.YYYY&quot;); IF(AND([.K77]&lt;&gt;&quot;&quot;; TODAY()&lt;=[.L77]); [.K77]&amp;&quot; zł do &quot;&amp;TEXT([.L77];&quot;DD.MM.YYYY&quot;); IF(AND([.M77]&lt;&gt;&quot;&quot;; TODAY()&lt;=[.N77]); [.M77]&amp;&quot; zł do &quot;&amp;TEXT([.N77];&quot;DD.MM.YYYY&quot;); IF(AND([.O77]&lt;&gt;&quot;&quot;; TODAY()&lt;=[.P77]); [.O77]&amp;&quot; zł do &quot;&amp;TEXT([.P77];&quot;DD.MM.YYYY&quot;); &quot;upłynął termin&quot;)))))" office:value-type="string" office:string-value="120 zł do 23.08.2026" calcext:value-type="string">
            <text:p>120 zł do 23.08.2026</text:p>
          </table:table-cell>
          <table:table-cell table:style-name="ce23"/>
          <table:table-cell table:style-name="ce48" office:value-type="string" calcext:value-type="string">
            <text:p>100</text:p>
          </table:table-cell>
          <table:table-cell table:style-name="ce51" office:value-type="date" office:date-value="2026-05-31" calcext:value-type="date">
            <text:p>31.05.2026</text:p>
          </table:table-cell>
          <table:table-cell table:style-name="ce66" office:value-type="float" office:value="120" calcext:value-type="float">
            <text:p>120</text:p>
          </table:table-cell>
          <table:table-cell table:style-name="ce70" office:value-type="date" office:date-value="2026-08-23" calcext:value-type="date">
            <text:p>23.08.2026</text:p>
          </table:table-cell>
          <table:table-cell table:style-name="ce48"/>
          <table:table-cell table:style-name="ce51"/>
          <table:table-cell table:style-name="ce72"/>
          <table:table-cell table:style-name="ce66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elektronicznezapisy.pl/download/J8v577Z2F0a0C1X7m7i6m3X4O3I3D2o3/open" xlink:type="simple">29.08.2026, sob. 21:00</text:a></text:p>
          </table:table-cell>
          <table:table-cell table:style-name="ce24" office:value-type="string" calcext:value-type="string">
            <text:p>OstroVit Bieg Nocny 2026</text:p>
          </table:table-cell>
          <table:table-cell table:style-name="ce24" office:value-type="string" calcext:value-type="string">
            <text:p><text:a xlink:href="https://elektronicznezapisy.pl/event/14931/strona.html" xlink:type="simple">Zambrów</text:a></text:p>
          </table:table-cell>
          <table:table-cell table:style-name="ce54" office:value-type="string" calcext:value-type="string">
            <text:p><text:span text:style-name="T9">5 km</text:span><text:span text:style-name="T13">📏</text:span>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78]=&quot;&quot;; &quot;niedostępne&quot;; IF(TODAY()&lt;=[.J78]; [.I78]&amp;&quot; zł do &quot;&amp;TEXT([.J78];&quot;DD.MM.YYYY&quot;); IF(AND([.K78]&lt;&gt;&quot;&quot;; TODAY()&lt;=[.L78]); [.K78]&amp;&quot; zł do &quot;&amp;TEXT([.L78];&quot;DD.MM.YYYY&quot;); IF(AND([.M78]&lt;&gt;&quot;&quot;; TODAY()&lt;=[.N78]); [.M78]&amp;&quot; zł do &quot;&amp;TEXT([.N78];&quot;DD.MM.YYYY&quot;); IF(AND([.O78]&lt;&gt;&quot;&quot;; TODAY()&lt;=[.P78]); [.O78]&amp;&quot; zł do &quot;&amp;TEXT([.P78];&quot;DD.MM.YYYY&quot;); &quot;upłynął termin&quot;)))))" office:value-type="string" office:string-value="49 zł do 26.08.2026" calcext:value-type="string">
            <text:p>49 zł do 26.08.2026</text:p>
          </table:table-cell>
          <table:table-cell table:style-name="ce23"/>
          <table:table-cell table:style-name="ce48" office:value-type="string" calcext:value-type="string">
            <text:p>49</text:p>
          </table:table-cell>
          <table:table-cell table:style-name="ce51" office:value-type="date" office:date-value="2026-08-26" calcext:value-type="date">
            <text:p>26.08.2026</text:p>
          </table:table-cell>
          <table:table-cell table:style-name="ce66"/>
          <table:table-cell table:style-name="ce70"/>
          <table:table-cell table:style-name="ce130"/>
          <table:table-cell table:style-name="ce148"/>
          <table:table-cell table:style-name="ce130"/>
          <table:table-cell table:style-name="ce173"/>
          <table:table-cell table:style-name="ce177" table:number-columns-repeated="4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elektronicznezapisy.pl/download/J8v577Z2F0a0C1X7m7i6m3X4O3I3D2o3/open" xlink:type="simple">29.08.2026, sob. 21:00</text:a></text:p>
          </table:table-cell>
          <table:table-cell table:style-name="ce24" office:value-type="string" calcext:value-type="string">
            <text:p>OstroVit Bieg Nocny 2026</text:p>
          </table:table-cell>
          <table:table-cell table:style-name="ce24" office:value-type="string" calcext:value-type="string">
            <text:p><text:a xlink:href="https://elektronicznezapisy.pl/event/14931/strona.html" xlink:type="simple">Zambrów</text:a></text:p>
          </table:table-cell>
          <table:table-cell table:style-name="ce71" office:value-type="string" calcext:value-type="string">
            <text:p><text:span text:style-name="T11">10 km</text:span><text:span text:style-name="T13">📏</text:span>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79]=&quot;&quot;; &quot;niedostępne&quot;; IF(TODAY()&lt;=[.J79]; [.I79]&amp;&quot; zł do &quot;&amp;TEXT([.J79];&quot;DD.MM.YYYY&quot;); IF(AND([.K79]&lt;&gt;&quot;&quot;; TODAY()&lt;=[.L79]); [.K79]&amp;&quot; zł do &quot;&amp;TEXT([.L79];&quot;DD.MM.YYYY&quot;); IF(AND([.M79]&lt;&gt;&quot;&quot;; TODAY()&lt;=[.N79]); [.M79]&amp;&quot; zł do &quot;&amp;TEXT([.N79];&quot;DD.MM.YYYY&quot;); IF(AND([.O79]&lt;&gt;&quot;&quot;; TODAY()&lt;=[.P79]); [.O79]&amp;&quot; zł do &quot;&amp;TEXT([.P79];&quot;DD.MM.YYYY&quot;); &quot;upłynął termin&quot;)))))" office:value-type="string" office:string-value="49 zł do 26.08.2026" calcext:value-type="string">
            <text:p>49 zł do 26.08.2026</text:p>
          </table:table-cell>
          <table:table-cell table:style-name="ce23"/>
          <table:table-cell table:style-name="ce48" office:value-type="string" calcext:value-type="string">
            <text:p>49</text:p>
          </table:table-cell>
          <table:table-cell table:style-name="ce51" office:value-type="date" office:date-value="2026-08-26" calcext:value-type="date">
            <text:p>26.08.2026</text:p>
          </table:table-cell>
          <table:table-cell table:style-name="ce66"/>
          <table:table-cell table:style-name="ce70"/>
          <table:table-cell table:style-name="ce130"/>
          <table:table-cell table:style-name="ce148"/>
          <table:table-cell table:style-name="ce130"/>
          <table:table-cell table:style-name="ce173"/>
          <table:table-cell table:style-name="ce177" table:number-columns-repeated="4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kresowetrail.pl/regulamin-2026/" xlink:type="simple">30.08.2026, niedz. 09:00</text:a></text:p>
          </table:table-cell>
          <table:table-cell table:style-name="ce24" office:value-type="string" calcext:value-type="string">
            <text:p><text:a xlink:href="https://kresowetrail.pl/letniki-2026-08-30/" xlink:type="simple">Kresowe Trail – Letniki – Szpurt</text:a></text:p>
          </table:table-cell>
          <table:table-cell table:style-name="ce24" office:value-type="string" calcext:value-type="string">
            <text:p><text:a xlink:href="https://dostartu.pl/kresowe-trail-10-letniki-2026-v15585" xlink:type="simple">Letniki</text:a></text:p>
          </table:table-cell>
          <table:table-cell table:style-name="ce54" office:value-type="string" calcext:value-type="string">
            <text:p>7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80]=&quot;&quot;; &quot;niedostępne&quot;; IF(TODAY()&lt;=[.J80]; [.I80]&amp;&quot; zł do &quot;&amp;TEXT([.J80];&quot;DD.MM.YYYY&quot;); IF(AND([.K80]&lt;&gt;&quot;&quot;; TODAY()&lt;=[.L80]); [.K80]&amp;&quot; zł do &quot;&amp;TEXT([.L80];&quot;DD.MM.YYYY&quot;); IF(AND([.M80]&lt;&gt;&quot;&quot;; TODAY()&lt;=[.N80]); [.M80]&amp;&quot; zł do &quot;&amp;TEXT([.N80];&quot;DD.MM.YYYY&quot;); IF(AND([.O80]&lt;&gt;&quot;&quot;; TODAY()&lt;=[.P80]); [.O80]&amp;&quot; zł do &quot;&amp;TEXT([.P80];&quot;DD.MM.YYYY&quot;); &quot;upłynął termin&quot;)))))" office:value-type="string" office:string-value="79 zł do 18.08.2026" calcext:value-type="string">
            <text:p>79 zł do 18.08.2026</text:p>
          </table:table-cell>
          <table:table-cell table:style-name="ce88" office:value-type="string" calcext:value-type="string">
            <text:p>🏃‍♂️</text:p>
          </table:table-cell>
          <table:table-cell table:style-name="ce48" office:value-type="string" calcext:value-type="string">
            <text:p>79</text:p>
          </table:table-cell>
          <table:table-cell table:style-name="ce51" office:value-type="date" office:date-value="2026-08-18" calcext:value-type="date">
            <text:p>18.08.2026</text:p>
          </table:table-cell>
          <table:table-cell table:style-name="ce66" office:value-type="float" office:value="89" calcext:value-type="float">
            <text:p>89</text:p>
          </table:table-cell>
          <table:table-cell table:style-name="ce70" office:value-type="date" office:date-value="2026-08-27" calcext:value-type="date">
            <text:p>27.08.2026</text:p>
          </table:table-cell>
          <table:table-cell table:style-name="ce48" office:value-type="string" calcext:value-type="string">
            <text:p>100</text:p>
          </table:table-cell>
          <table:table-cell table:style-name="ce51" office:value-type="date" office:date-value="2026-08-30" calcext:value-type="date">
            <text:p>30.08.2026</text:p>
          </table:table-cell>
          <table:table-cell table:style-name="Default" table:number-columns-repeated="16360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kresowetrail.pl/regulamin-2026/" xlink:type="simple">30.08.2026, niedz. 09:00</text:a></text:p>
          </table:table-cell>
          <table:table-cell table:style-name="ce24" office:value-type="string" calcext:value-type="string">
            <text:p><text:a xlink:href="https://kresowetrail.pl/letniki-2026-08-30/" xlink:type="simple">Kresowe Trail – Letniki – Wertep</text:a></text:p>
          </table:table-cell>
          <table:table-cell table:style-name="ce24" office:value-type="string" calcext:value-type="string">
            <text:p><text:a xlink:href="https://dostartu.pl/kresowe-trail-10-letniki-2026-v15585" xlink:type="simple">Letniki</text:a></text:p>
          </table:table-cell>
          <table:table-cell table:style-name="ce71" office:value-type="string" calcext:value-type="string">
            <text:p>17,7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81]=&quot;&quot;; &quot;niedostępne&quot;; IF(TODAY()&lt;=[.J81]; [.I81]&amp;&quot; zł do &quot;&amp;TEXT([.J81];&quot;DD.MM.YYYY&quot;); IF(AND([.K81]&lt;&gt;&quot;&quot;; TODAY()&lt;=[.L81]); [.K81]&amp;&quot; zł do &quot;&amp;TEXT([.L81];&quot;DD.MM.YYYY&quot;); IF(AND([.M81]&lt;&gt;&quot;&quot;; TODAY()&lt;=[.N81]); [.M81]&amp;&quot; zł do &quot;&amp;TEXT([.N81];&quot;DD.MM.YYYY&quot;); IF(AND([.O81]&lt;&gt;&quot;&quot;; TODAY()&lt;=[.P81]); [.O81]&amp;&quot; zł do &quot;&amp;TEXT([.P81];&quot;DD.MM.YYYY&quot;); &quot;upłynął termin&quot;)))))" office:value-type="string" office:string-value="89 zł do 18.08.2026" calcext:value-type="string">
            <text:p>89 zł do 18.08.2026</text:p>
          </table:table-cell>
          <table:table-cell table:style-name="ce23"/>
          <table:table-cell table:style-name="ce48" office:value-type="string" calcext:value-type="string">
            <text:p>89</text:p>
          </table:table-cell>
          <table:table-cell table:style-name="ce51" office:value-type="date" office:date-value="2026-08-18" calcext:value-type="date">
            <text:p>18.08.2026</text:p>
          </table:table-cell>
          <table:table-cell table:style-name="ce66" office:value-type="float" office:value="99" calcext:value-type="float">
            <text:p>99</text:p>
          </table:table-cell>
          <table:table-cell table:style-name="ce70" office:value-type="date" office:date-value="2026-08-27" calcext:value-type="date">
            <text:p>27.08.2026</text:p>
          </table:table-cell>
          <table:table-cell table:style-name="ce48" office:value-type="string" calcext:value-type="string">
            <text:p>110</text:p>
          </table:table-cell>
          <table:table-cell table:style-name="ce51" office:value-type="date" office:date-value="2026-08-30" calcext:value-type="date">
            <text:p>30.08.2026</text:p>
          </table:table-cell>
          <table:table-cell table:style-name="Default" table:number-columns-repeated="16360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dostartu.pl/statute_files/16729_pl.pdf" xlink:type="simple">30.08.2026, niedz. 14:00</text:a></text:p>
          </table:table-cell>
          <table:table-cell table:style-name="ce24" office:value-type="string" calcext:value-type="string">
            <text:p><text:a xlink:href="https://umbielskpodlaski.pl/wydarzenie/bieg-tura/" xlink:type="simple">XI BIEG TURA - 5K</text:a></text:p>
          </table:table-cell>
          <table:table-cell table:style-name="ce24" office:value-type="string" calcext:value-type="string">
            <text:p><text:a xlink:href="https://dostartu.pl/xi-bieg-tura-v16729" xlink:type="simple">Bielsk Podlaski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82]=&quot;&quot;; &quot;niedostępne&quot;; IF(TODAY()&lt;=[.J82]; [.I82]&amp;&quot; zł do &quot;&amp;TEXT([.J82];&quot;DD.MM.YYYY&quot;); IF(AND([.K82]&lt;&gt;&quot;&quot;; TODAY()&lt;=[.L82]); [.K82]&amp;&quot; zł do &quot;&amp;TEXT([.L82];&quot;DD.MM.YYYY&quot;); IF(AND([.M82]&lt;&gt;&quot;&quot;; TODAY()&lt;=[.N82]); [.M82]&amp;&quot; zł do &quot;&amp;TEXT([.N82];&quot;DD.MM.YYYY&quot;); IF(AND([.O82]&lt;&gt;&quot;&quot;; TODAY()&lt;=[.P82]); [.O82]&amp;&quot; zł do &quot;&amp;TEXT([.P82];&quot;DD.MM.YYYY&quot;); &quot;upłynął termin&quot;)))))" office:value-type="string" office:string-value="upłynął termin" calcext:value-type="string">
            <text:p>upłynął termin</text:p>
          </table:table-cell>
          <table:table-cell table:style-name="ce23"/>
          <table:table-cell table:style-name="ce48" office:value-type="string" calcext:value-type="string">
            <text:p>80</text:p>
          </table:table-cell>
          <table:table-cell table:style-name="ce51" office:value-type="date" office:date-value="2026-06-30" calcext:value-type="date">
            <text:p>30.06.2026</text:p>
          </table:table-cell>
          <table:table-cell table:style-name="ce66" office:value-type="float" office:value="100" calcext:value-type="float">
            <text:p>100</text:p>
          </table:table-cell>
          <table:table-cell table:style-name="ce70" office:value-type="date" office:date-value="2026-07-31" calcext:value-type="date">
            <text:p>31.07.2026</text:p>
          </table:table-cell>
          <table:table-cell table:style-name="ce48" office:value-type="string" calcext:value-type="string">
            <text:p>120</text:p>
          </table:table-cell>
          <table:table-cell table:style-name="ce51" office:value-type="date" office:date-value="2026-08-13" calcext:value-type="date">
            <text:p>13.08.2026</text:p>
          </table:table-cell>
          <table:table-cell table:style-name="Default" table:number-columns-repeated="16360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dostartu.pl/statute_files/16729_pl.pdf" xlink:type="simple">30.08.2026, niedz. 14:00</text:a></text:p>
          </table:table-cell>
          <table:table-cell table:style-name="ce24" office:value-type="string" calcext:value-type="string">
            <text:p><text:a xlink:href="https://umbielskpodlaski.pl/wydarzenie/bieg-tura/" xlink:type="simple">XI BIEG TURA - 10K</text:a></text:p>
          </table:table-cell>
          <table:table-cell table:style-name="ce24" office:value-type="string" calcext:value-type="string">
            <text:p><text:a xlink:href="https://dostartu.pl/xi-bieg-tura-v16729" xlink:type="simple">Bielsk Podlaski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83]=&quot;&quot;; &quot;niedostępne&quot;; IF(TODAY()&lt;=[.J83]; [.I83]&amp;&quot; zł do &quot;&amp;TEXT([.J83];&quot;DD.MM.YYYY&quot;); IF(AND([.K83]&lt;&gt;&quot;&quot;; TODAY()&lt;=[.L83]); [.K83]&amp;&quot; zł do &quot;&amp;TEXT([.L83];&quot;DD.MM.YYYY&quot;); IF(AND([.M83]&lt;&gt;&quot;&quot;; TODAY()&lt;=[.N83]); [.M83]&amp;&quot; zł do &quot;&amp;TEXT([.N83];&quot;DD.MM.YYYY&quot;); IF(AND([.O83]&lt;&gt;&quot;&quot;; TODAY()&lt;=[.P83]); [.O83]&amp;&quot; zł do &quot;&amp;TEXT([.P83];&quot;DD.MM.YYYY&quot;); &quot;upłynął termin&quot;)))))" office:value-type="string" office:string-value="upłynął termin" calcext:value-type="string">
            <text:p>upłynął termin</text:p>
          </table:table-cell>
          <table:table-cell table:style-name="ce23"/>
          <table:table-cell table:style-name="ce48" office:value-type="string" calcext:value-type="string">
            <text:p>80</text:p>
          </table:table-cell>
          <table:table-cell table:style-name="ce51" office:value-type="date" office:date-value="2026-06-30" calcext:value-type="date">
            <text:p>30.06.2026</text:p>
          </table:table-cell>
          <table:table-cell table:style-name="ce66" office:value-type="float" office:value="100" calcext:value-type="float">
            <text:p>100</text:p>
          </table:table-cell>
          <table:table-cell table:style-name="ce70" office:value-type="date" office:date-value="2026-07-31" calcext:value-type="date">
            <text:p>31.07.2026</text:p>
          </table:table-cell>
          <table:table-cell table:style-name="ce48" office:value-type="string" calcext:value-type="string">
            <text:p>120</text:p>
          </table:table-cell>
          <table:table-cell table:style-name="ce51" office:value-type="date" office:date-value="2026-08-13" calcext:value-type="date">
            <text:p>13.08.2026</text:p>
          </table:table-cell>
          <table:table-cell table:style-name="Default" table:number-columns-repeated="16360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dostartu.pl/statute_files/16568_pl.pdf" xlink:type="simple">05.09.2026, sob. 10:00</text:a></text:p>
          </table:table-cell>
          <table:table-cell table:style-name="ce24" office:value-type="string" calcext:value-type="string">
            <text:p>XII Bieg Charytatywny Ewangelickiego Duszpasterstwa Wojskowego</text:p>
          </table:table-cell>
          <table:table-cell table:style-name="ce24" office:value-type="string" calcext:value-type="string">
            <text:p><text:a xlink:href="https://dostartu.pl/permalink-v16965" xlink:type="simple">Białystok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84]=&quot;&quot;; &quot;niedostępne&quot;; IF(TODAY()&lt;=[.J84]; [.I84]&amp;&quot; zł do &quot;&amp;TEXT([.J84];&quot;DD.MM.YYYY&quot;); IF(AND([.K84]&lt;&gt;&quot;&quot;; TODAY()&lt;=[.L84]); [.K84]&amp;&quot; zł do &quot;&amp;TEXT([.L84];&quot;DD.MM.YYYY&quot;); IF(AND([.M84]&lt;&gt;&quot;&quot;; TODAY()&lt;=[.N84]); [.M84]&amp;&quot; zł do &quot;&amp;TEXT([.N84];&quot;DD.MM.YYYY&quot;); IF(AND([.O84]&lt;&gt;&quot;&quot;; TODAY()&lt;=[.P84]); [.O84]&amp;&quot; zł do &quot;&amp;TEXT([.P84];&quot;DD.MM.YYYY&quot;); &quot;upłynął termin&quot;)))))" office:value-type="string" office:string-value="50 zł do 03.09.2026" calcext:value-type="string">
            <text:p>50 zł do 03.09.2026</text:p>
          </table:table-cell>
          <table:table-cell table:style-name="ce23"/>
          <table:table-cell table:style-name="ce48" office:value-type="string" calcext:value-type="string">
            <text:p>50</text:p>
          </table:table-cell>
          <table:table-cell table:style-name="ce51" office:value-type="date" office:date-value="2026-09-03" calcext:value-type="date">
            <text:p>03.09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Default" table:number-columns-repeated="16360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dostartu.pl/statute_files/16568_pl.pdf" xlink:type="simple">05.09.2026, sob. 10:00</text:a></text:p>
          </table:table-cell>
          <table:table-cell table:style-name="ce24" office:value-type="string" calcext:value-type="string">
            <text:p>XII Bieg Charytatywny Ewangelickiego Duszpasterstwa Wojskowego</text:p>
          </table:table-cell>
          <table:table-cell table:style-name="ce24" office:value-type="string" calcext:value-type="string">
            <text:p><text:a xlink:href="https://dostartu.pl/permalink-v16965" xlink:type="simple">Białystok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85]=&quot;&quot;; &quot;niedostępne&quot;; IF(TODAY()&lt;=[.J85]; [.I85]&amp;&quot; zł do &quot;&amp;TEXT([.J85];&quot;DD.MM.YYYY&quot;); IF(AND([.K85]&lt;&gt;&quot;&quot;; TODAY()&lt;=[.L85]); [.K85]&amp;&quot; zł do &quot;&amp;TEXT([.L85];&quot;DD.MM.YYYY&quot;); IF(AND([.M85]&lt;&gt;&quot;&quot;; TODAY()&lt;=[.N85]); [.M85]&amp;&quot; zł do &quot;&amp;TEXT([.N85];&quot;DD.MM.YYYY&quot;); IF(AND([.O85]&lt;&gt;&quot;&quot;; TODAY()&lt;=[.P85]); [.O85]&amp;&quot; zł do &quot;&amp;TEXT([.P85];&quot;DD.MM.YYYY&quot;); &quot;upłynął termin&quot;)))))" office:value-type="string" office:string-value="50 zł do 03.09.2026" calcext:value-type="string">
            <text:p>50 zł do 03.09.2026</text:p>
          </table:table-cell>
          <table:table-cell table:style-name="ce23"/>
          <table:table-cell table:style-name="ce48" office:value-type="string" calcext:value-type="string">
            <text:p>50</text:p>
          </table:table-cell>
          <table:table-cell table:style-name="ce51" office:value-type="date" office:date-value="2026-09-03" calcext:value-type="date">
            <text:p>03.09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Default" table:number-columns-repeated="16360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dostartu.pl/statute_files/16568_pl.pdf" xlink:type="simple">05.09.2026, sob. 10:00</text:a></text:p>
          </table:table-cell>
          <table:table-cell table:style-name="ce24" office:value-type="string" calcext:value-type="string">
            <text:p>I Grabowski Bieg 2026</text:p>
          </table:table-cell>
          <table:table-cell table:style-name="ce24" office:value-type="string" calcext:value-type="string">
            <text:p><text:a xlink:href="https://dostartu.pl/permalink-v16568" xlink:type="simple">Grabowo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Mix</text:p>
          </table:table-cell>
          <table:table-cell table:style-name="ce8" table:formula="of:=IF([.I86]=&quot;&quot;; &quot;niedostępne&quot;; IF(TODAY()&lt;=[.J86]; [.I86]&amp;&quot; zł do &quot;&amp;TEXT([.J86];&quot;DD.MM.YYYY&quot;); IF(AND([.K86]&lt;&gt;&quot;&quot;; TODAY()&lt;=[.L86]); [.K86]&amp;&quot; zł do &quot;&amp;TEXT([.L86];&quot;DD.MM.YYYY&quot;); IF(AND([.M86]&lt;&gt;&quot;&quot;; TODAY()&lt;=[.N86]); [.M86]&amp;&quot; zł do &quot;&amp;TEXT([.N86];&quot;DD.MM.YYYY&quot;); IF(AND([.O86]&lt;&gt;&quot;&quot;; TODAY()&lt;=[.P86]); [.O86]&amp;&quot; zł do &quot;&amp;TEXT([.P86];&quot;DD.MM.YYYY&quot;); &quot;upłynął termin&quot;)))))" office:value-type="string" office:string-value="55 zł do 31.08.2026" calcext:value-type="string">
            <text:p>55 zł do 31.08.2026</text:p>
          </table:table-cell>
          <table:table-cell table:style-name="ce23"/>
          <table:table-cell table:style-name="ce48" office:value-type="string" calcext:value-type="string">
            <text:p>55</text:p>
          </table:table-cell>
          <table:table-cell table:style-name="ce51" office:value-type="date" office:date-value="2026-08-31" calcext:value-type="date">
            <text:p>31.08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Default" table:number-columns-repeated="16360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dostartu.pl/statute_files/16568_pl.pdf" xlink:type="simple">05.09.2026, sob. 10:00</text:a></text:p>
          </table:table-cell>
          <table:table-cell table:style-name="ce24" office:value-type="string" calcext:value-type="string">
            <text:p>I Grabowski Bieg 2026</text:p>
          </table:table-cell>
          <table:table-cell table:style-name="ce24" office:value-type="string" calcext:value-type="string">
            <text:p><text:a xlink:href="https://dostartu.pl/permalink-v16568" xlink:type="simple">Grabowo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Mix</text:p>
          </table:table-cell>
          <table:table-cell table:style-name="ce8" table:formula="of:=IF([.I87]=&quot;&quot;; &quot;niedostępne&quot;; IF(TODAY()&lt;=[.J87]; [.I87]&amp;&quot; zł do &quot;&amp;TEXT([.J87];&quot;DD.MM.YYYY&quot;); IF(AND([.K87]&lt;&gt;&quot;&quot;; TODAY()&lt;=[.L87]); [.K87]&amp;&quot; zł do &quot;&amp;TEXT([.L87];&quot;DD.MM.YYYY&quot;); IF(AND([.M87]&lt;&gt;&quot;&quot;; TODAY()&lt;=[.N87]); [.M87]&amp;&quot; zł do &quot;&amp;TEXT([.N87];&quot;DD.MM.YYYY&quot;); IF(AND([.O87]&lt;&gt;&quot;&quot;; TODAY()&lt;=[.P87]); [.O87]&amp;&quot; zł do &quot;&amp;TEXT([.P87];&quot;DD.MM.YYYY&quot;); &quot;upłynął termin&quot;)))))" office:value-type="string" office:string-value="55 zł do 31.08.2026" calcext:value-type="string">
            <text:p>55 zł do 31.08.2026</text:p>
          </table:table-cell>
          <table:table-cell table:style-name="ce23"/>
          <table:table-cell table:style-name="ce48" office:value-type="string" calcext:value-type="string">
            <text:p>55</text:p>
          </table:table-cell>
          <table:table-cell table:style-name="ce51" office:value-type="date" office:date-value="2026-08-31" calcext:value-type="date">
            <text:p>31.08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Default" table:number-columns-repeated="16360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osirgoldap.pl/wp-content/uploads//2025/08/REGULAMIN-Bieg-Po-Zdrowie-Nocna-Dycha.pdf" xlink:type="simple">06.09.2026, niedz. 20:00</text:a></text:p>
          </table:table-cell>
          <table:table-cell table:style-name="ce24" office:value-type="string" calcext:value-type="string">
            <text:p><text:a xlink:href="https://osirgoldap.pl/v-bieg-po-zdrowie-goldapska-nocna-dycha-2025/" xlink:type="simple">V Bieg Po Zdrowie</text:a></text:p>
          </table:table-cell>
          <table:table-cell table:style-name="ce24" office:value-type="string" calcext:value-type="string">
            <text:p><text:a xlink:href="https://www.e-gepard.eu/pl/show-race/3265" xlink:type="simple">Gołdap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Mix</text:p>
          </table:table-cell>
          <table:table-cell table:style-name="ce8" table:formula="of:=IF([.I88]=&quot;&quot;; &quot;niedostępne&quot;; IF(TODAY()&lt;=[.J88]; [.I88]&amp;&quot; zł do &quot;&amp;TEXT([.J88];&quot;DD.MM.YYYY&quot;); IF(AND([.K88]&lt;&gt;&quot;&quot;; TODAY()&lt;=[.L88]); [.K88]&amp;&quot; zł do &quot;&amp;TEXT([.L88];&quot;DD.MM.YYYY&quot;); IF(AND([.M88]&lt;&gt;&quot;&quot;; TODAY()&lt;=[.N88]); [.M88]&amp;&quot; zł do &quot;&amp;TEXT([.N88];&quot;DD.MM.YYYY&quot;); IF(AND([.O88]&lt;&gt;&quot;&quot;; TODAY()&lt;=[.P88]); [.O88]&amp;&quot; zł do &quot;&amp;TEXT([.P88];&quot;DD.MM.YYYY&quot;); &quot;upłynął termin&quot;)))))" office:value-type="string" office:string-value="30 zł do 02.09.2026" calcext:value-type="string">
            <text:p>30 zł do 02.09.2026</text:p>
          </table:table-cell>
          <table:table-cell table:style-name="ce23"/>
          <table:table-cell table:style-name="ce48" office:value-type="string" calcext:value-type="string">
            <text:p>30</text:p>
          </table:table-cell>
          <table:table-cell table:style-name="ce51" office:value-type="date" office:date-value="2026-09-02" calcext:value-type="date">
            <text:p>02.09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osirgoldap.pl/wp-content/uploads//2025/08/REGULAMIN-Bieg-Po-Zdrowie-Nocna-Dycha.pdf" xlink:type="simple">06.09.2026, niedz. 20:00</text:a></text:p>
          </table:table-cell>
          <table:table-cell table:style-name="ce24" office:value-type="string" calcext:value-type="string">
            <text:p><text:a xlink:href="https://osirgoldap.pl/v-bieg-po-zdrowie-goldapska-nocna-dycha-2025/" xlink:type="simple">V Bieg Po Zdrowie - Nocna Dycha</text:a></text:p>
          </table:table-cell>
          <table:table-cell table:style-name="ce24" office:value-type="string" calcext:value-type="string">
            <text:p><text:a xlink:href="https://www.e-gepard.eu/show-race/3266" xlink:type="simple">Gołdap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Mix</text:p>
          </table:table-cell>
          <table:table-cell table:style-name="ce8" table:formula="of:=IF([.I89]=&quot;&quot;; &quot;niedostępne&quot;; IF(TODAY()&lt;=[.J89]; [.I89]&amp;&quot; zł do &quot;&amp;TEXT([.J89];&quot;DD.MM.YYYY&quot;); IF(AND([.K89]&lt;&gt;&quot;&quot;; TODAY()&lt;=[.L89]); [.K89]&amp;&quot; zł do &quot;&amp;TEXT([.L89];&quot;DD.MM.YYYY&quot;); IF(AND([.M89]&lt;&gt;&quot;&quot;; TODAY()&lt;=[.N89]); [.M89]&amp;&quot; zł do &quot;&amp;TEXT([.N89];&quot;DD.MM.YYYY&quot;); IF(AND([.O89]&lt;&gt;&quot;&quot;; TODAY()&lt;=[.P89]); [.O89]&amp;&quot; zł do &quot;&amp;TEXT([.P89];&quot;DD.MM.YYYY&quot;); &quot;upłynął termin&quot;)))))" office:value-type="string" office:string-value="60 zł do 02.09.2026" calcext:value-type="string">
            <text:p>60 zł do 02.09.2026</text:p>
          </table:table-cell>
          <table:table-cell table:style-name="ce23"/>
          <table:table-cell table:style-name="ce48" office:value-type="string" calcext:value-type="string">
            <text:p>60</text:p>
          </table:table-cell>
          <table:table-cell table:style-name="ce51" office:value-type="date" office:date-value="2026-09-02" calcext:value-type="date">
            <text:p>02.09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drive.google.com/file/d/1dyjMXjuqmWNMKGzOgaM3zBSa9xKeBkN7/view" xlink:type="simple">12.09.2026, sob. 12:00</text:a></text:p>
          </table:table-cell>
          <table:table-cell table:style-name="ce24" office:value-type="string" calcext:value-type="string">
            <text:p><text:a xlink:href="https://www.onkorun.org/" xlink:type="simple">ONKO RUN 2026 – 10K</text:a></text:p>
          </table:table-cell>
          <table:table-cell table:style-name="ce24" office:value-type="string" calcext:value-type="string">
            <text:p><text:a xlink:href="https://b4sportonline.pl/onko_run/" xlink:type="simple">Supraśl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Mix</text:p>
          </table:table-cell>
          <table:table-cell table:style-name="ce8" office:value-type="string" calcext:value-type="string">
            <text:p>100 zł do …</text:p>
          </table:table-cell>
          <table:table-cell table:style-name="ce23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drive.google.com/file/d/1dyjMXjuqmWNMKGzOgaM3zBSa9xKeBkN7/view" xlink:type="simple">12.09.2026, sob. 12:00</text:a></text:p>
          </table:table-cell>
          <table:table-cell table:style-name="ce24" office:value-type="string" calcext:value-type="string">
            <text:p><text:a xlink:href="https://www.onkorun.org/" xlink:type="simple">ONKO RUN 2026 – 5K</text:a></text:p>
          </table:table-cell>
          <table:table-cell table:style-name="ce24" office:value-type="string" calcext:value-type="string">
            <text:p><text:a xlink:href="https://b4sportonline.pl/onko_run/" xlink:type="simple">Supraśl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Mix</text:p>
          </table:table-cell>
          <table:table-cell table:style-name="ce8" office:value-type="string" calcext:value-type="string">
            <text:p>100 zł do …</text:p>
          </table:table-cell>
          <table:table-cell table:style-name="ce23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drive.google.com/file/d/1dyjMXjuqmWNMKGzOgaM3zBSa9xKeBkN7/view" xlink:type="simple">12.09.2026, sob. 12:00</text:a></text:p>
          </table:table-cell>
          <table:table-cell table:style-name="ce24" office:value-type="string" calcext:value-type="string">
            <text:p><text:a xlink:href="https://www.onkorun.org/" xlink:type="simple">ONKO RUN 2026 – 2.5K</text:a></text:p>
          </table:table-cell>
          <table:table-cell table:style-name="ce24" office:value-type="string" calcext:value-type="string">
            <text:p><text:a xlink:href="https://b4sportonline.pl/onko_run/" xlink:type="simple">Supraśl</text:a></text:p>
          </table:table-cell>
          <table:table-cell table:style-name="ce23" office:value-type="string" calcext:value-type="string">
            <text:p>2.5 km</text:p>
          </table:table-cell>
          <table:table-cell table:style-name="ce69" office:value-type="string" calcext:value-type="string">
            <text:p>Mix</text:p>
          </table:table-cell>
          <table:table-cell table:style-name="ce8" office:value-type="string" calcext:value-type="string">
            <text:p>100 zł do …</text:p>
          </table:table-cell>
          <table:table-cell table:style-name="ce23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bialystokbiega.pl/regulamin-2/" xlink:type="simple">12.09.2026, sob. 21:30</text:a></text:p>
          </table:table-cell>
          <table:table-cell table:style-name="ce24" office:value-type="string" calcext:value-type="string">
            <text:p><text:a xlink:href="https://bialystokbiega.pl/" xlink:type="simple">16. Białystok Biega - Nocna Piątka</text:a></text:p>
          </table:table-cell>
          <table:table-cell table:style-name="ce24" office:value-type="string" calcext:value-type="string">
            <text:p><text:a xlink:href="https://b4sportonline.pl/bialystok_biega/" xlink:type="simple">Białystok</text:a></text:p>
          </table:table-cell>
          <table:table-cell table:style-name="ce23" office:value-type="string" calcext:value-type="string">
            <text:p>5 km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93]=&quot;&quot;; &quot;niedostępne&quot;; IF(TODAY()&lt;=[.J93]; [.I93]&amp;&quot; zł do &quot;&amp;TEXT([.J93];&quot;DD.MM.YYYY&quot;); IF(AND([.K93]&lt;&gt;&quot;&quot;; TODAY()&lt;=[.L93]); [.K93]&amp;&quot; zł do &quot;&amp;TEXT([.L93];&quot;DD.MM.YYYY&quot;); IF(AND([.M93]&lt;&gt;&quot;&quot;; TODAY()&lt;=[.N93]); [.M93]&amp;&quot; zł do &quot;&amp;TEXT([.N93];&quot;DD.MM.YYYY&quot;); IF(AND([.O93]&lt;&gt;&quot;&quot;; TODAY()&lt;=[.P93]); [.O93]&amp;&quot; zł do &quot;&amp;TEXT([.P93];&quot;DD.MM.YYYY&quot;); &quot;upłynął termin&quot;)))))" office:value-type="string" office:string-value="89 zł do 31.08.2026" calcext:value-type="string">
            <text:p>89 zł do 31.08.2026</text:p>
          </table:table-cell>
          <table:table-cell table:style-name="ce88" office:value-type="string" calcext:value-type="string">
            <text:p>🏃‍♂️</text:p>
          </table:table-cell>
          <table:table-cell table:style-name="ce48" office:value-type="string" calcext:value-type="string">
            <text:p>69</text:p>
          </table:table-cell>
          <table:table-cell table:style-name="ce51" office:value-type="date" office:date-value="2026-06-14" calcext:value-type="date">
            <text:p>14.06.2026</text:p>
          </table:table-cell>
          <table:table-cell table:style-name="ce66" office:value-type="float" office:value="89" calcext:value-type="float">
            <text:p>89</text:p>
          </table:table-cell>
          <table:table-cell table:style-name="ce70" office:value-type="date" office:date-value="2026-08-31" calcext:value-type="date">
            <text:p>31.08.2026</text:p>
          </table:table-cell>
          <table:table-cell table:style-name="ce48" office:value-type="string" calcext:value-type="string">
            <text:p>99</text:p>
          </table:table-cell>
          <table:table-cell table:style-name="ce51" office:value-type="date" office:date-value="2026-09-10" calcext:value-type="date">
            <text:p>10.09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bialystokbiega.pl/regulamin-2/" xlink:type="simple">13.09.2026, niedz. 10:00</text:a></text:p>
          </table:table-cell>
          <table:table-cell table:style-name="ce24" office:value-type="string" calcext:value-type="string">
            <text:p><text:a xlink:href="https://bialystokbiega.pl/" xlink:type="simple">16. Białystok Biega – Szybka Dycha</text:a></text:p>
          </table:table-cell>
          <table:table-cell table:style-name="ce24" office:value-type="string" calcext:value-type="string">
            <text:p><text:a xlink:href="https://b4sportonline.pl/bialystok_biega/" xlink:type="simple">Białystok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94]=&quot;&quot;; &quot;niedostępne&quot;; IF(TODAY()&lt;=[.J94]; [.I94]&amp;&quot; zł do &quot;&amp;TEXT([.J94];&quot;DD.MM.YYYY&quot;); IF(AND([.K94]&lt;&gt;&quot;&quot;; TODAY()&lt;=[.L94]); [.K94]&amp;&quot; zł do &quot;&amp;TEXT([.L94];&quot;DD.MM.YYYY&quot;); IF(AND([.M94]&lt;&gt;&quot;&quot;; TODAY()&lt;=[.N94]); [.M94]&amp;&quot; zł do &quot;&amp;TEXT([.N94];&quot;DD.MM.YYYY&quot;); IF(AND([.O94]&lt;&gt;&quot;&quot;; TODAY()&lt;=[.P94]); [.O94]&amp;&quot; zł do &quot;&amp;TEXT([.P94];&quot;DD.MM.YYYY&quot;); &quot;upłynął termin&quot;)))))" office:value-type="string" office:string-value="89 zł do 31.08.2026" calcext:value-type="string">
            <text:p>89 zł do 31.08.2026</text:p>
          </table:table-cell>
          <table:table-cell table:style-name="ce88" office:value-type="string" calcext:value-type="string">
            <text:p>🏃‍♂️</text:p>
          </table:table-cell>
          <table:table-cell table:style-name="ce48" office:value-type="string" calcext:value-type="string">
            <text:p>69</text:p>
          </table:table-cell>
          <table:table-cell table:style-name="ce51" office:value-type="date" office:date-value="2026-06-14" calcext:value-type="date">
            <text:p>14.06.2026</text:p>
          </table:table-cell>
          <table:table-cell table:style-name="ce66" office:value-type="float" office:value="89" calcext:value-type="float">
            <text:p>89</text:p>
          </table:table-cell>
          <table:table-cell table:style-name="ce70" office:value-type="date" office:date-value="2026-08-31" calcext:value-type="date">
            <text:p>31.08.2026</text:p>
          </table:table-cell>
          <table:table-cell table:style-name="ce48" office:value-type="string" calcext:value-type="string">
            <text:p>99</text:p>
          </table:table-cell>
          <table:table-cell table:style-name="ce51" office:value-type="date" office:date-value="2026-09-10" calcext:value-type="date">
            <text:p>10.09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elektronicznezapisy.pl/download/8588a0F090O071w7S8z6f9n5B547S4F2/open" xlink:type="simple">19.09.2026, sob. 11:30</text:a></text:p>
          </table:table-cell>
          <table:table-cell table:style-name="ce24" office:value-type="string" calcext:value-type="string">
            <text:p>XVII Bieg Rolnika</text:p>
          </table:table-cell>
          <table:table-cell table:style-name="ce24" office:value-type="string" calcext:value-type="string">
            <text:p><text:a xlink:href="https://elektronicznezapisy.pl/event/15960/strona.html" xlink:type="simple">Kurejwa</text:a></text:p>
          </table:table-cell>
          <table:table-cell table:style-name="ce54" office:value-type="string" calcext:value-type="string">
            <text:p>5 km</text:p>
          </table:table-cell>
          <table:table-cell table:style-name="ce69" office:value-type="string" calcext:value-type="string">
            <text:p>Mix</text:p>
          </table:table-cell>
          <table:table-cell table:style-name="ce8" office:value-type="string" calcext:value-type="string">
            <text:p>darmowy</text:p>
          </table:table-cell>
          <table:table-cell table:style-name="ce88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time4s.pl/uploads/regulamin-21-km-2025-69a6db1abd911.pdf" xlink:type="simple">20.09.2026, niedz. 13:00</text:a></text:p>
          </table:table-cell>
          <table:table-cell table:style-name="ce24" office:value-type="string" calcext:value-type="string">
            <text:p><text:a xlink:href="http://www.polmaratonaugustowski.pl/" xlink:type="simple">AFB – Półmaraton Augustowski</text:a></text:p>
          </table:table-cell>
          <table:table-cell table:style-name="ce24" office:value-type="string" calcext:value-type="string">
            <text:p><text:a xlink:href="https://time4s.pl/xv-polmaraton-augustowski-augustow-is-the-future" xlink:type="simple">Augustów</text:a></text:p>
          </table:table-cell>
          <table:table-cell table:style-name="ce54" office:value-type="string" calcext:value-type="string">
            <text:p><text:span text:style-name="T3">21,1 km</text:span><text:span text:style-name="T14">📏</text:span>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96]=&quot;&quot;; &quot;niedostępne&quot;; IF(TODAY()&lt;=[.J96]; [.I96]&amp;&quot; zł do &quot;&amp;TEXT([.J96];&quot;DD.MM.YYYY&quot;); IF(AND([.K96]&lt;&gt;&quot;&quot;; TODAY()&lt;=[.L96]); [.K96]&amp;&quot; zł do &quot;&amp;TEXT([.L96];&quot;DD.MM.YYYY&quot;); IF(AND([.M96]&lt;&gt;&quot;&quot;; TODAY()&lt;=[.N96]); [.M96]&amp;&quot; zł do &quot;&amp;TEXT([.N96];&quot;DD.MM.YYYY&quot;); IF(AND([.O96]&lt;&gt;&quot;&quot;; TODAY()&lt;=[.P96]); [.O96]&amp;&quot; zł do &quot;&amp;TEXT([.P96];&quot;DD.MM.YYYY&quot;); &quot;upłynął termin&quot;)))))" office:value-type="string" office:string-value="110 zł do 06.09.2026" calcext:value-type="string">
            <text:p>110 zł do 06.09.2026</text:p>
          </table:table-cell>
          <table:table-cell table:style-name="ce23"/>
          <table:table-cell table:style-name="ce48" office:value-type="string" calcext:value-type="string">
            <text:p>110</text:p>
          </table:table-cell>
          <table:table-cell table:style-name="ce51" office:value-type="date" office:date-value="2026-09-06" calcext:value-type="date">
            <text:p>06.09.2026</text:p>
          </table:table-cell>
          <table:table-cell table:style-name="ce66" office:value-type="float" office:value="130" calcext:value-type="float">
            <text:p>130</text:p>
          </table:table-cell>
          <table:table-cell table:style-name="ce70" office:value-type="date" office:date-value="2026-09-17" calcext:value-type="date">
            <text:p>17.09.2026</text:p>
          </table:table-cell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okjuchnowiec.pl/wp-content/uploads/2026/07/Regulamin-10.-Biegu-Ulicznego-Przybij-Piatke-w-Kleosinie.pdf" xlink:type="simple">20.09.2026, niedz. 15:10</text:a></text:p>
          </table:table-cell>
          <table:table-cell table:style-name="ce24" office:value-type="string" calcext:value-type="string">
            <text:p><text:a xlink:href="https://okjuchnowiec.pl/przybij-piatke-w-kleosinie-5/" xlink:type="simple">Przybij Piątkę w Kleosinie</text:a></text:p>
          </table:table-cell>
          <table:table-cell table:style-name="ce24" office:value-type="string" calcext:value-type="string">
            <text:p><text:a xlink:href="https://chronotex.pl/opis-zawodow/?id_zawodow=1325" xlink:type="simple">Kleosin</text:a></text:p>
          </table:table-cell>
          <table:table-cell table:style-name="ce54" office:value-type="string" calcext:value-type="string">
            <text:p><text:span text:style-name="T9">5 km</text:span><text:span text:style-name="T13">📏</text:span>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97]=&quot;&quot;; &quot;niedostępne&quot;; IF(TODAY()&lt;=[.J97]; [.I97]&amp;&quot; zł do &quot;&amp;TEXT([.J97];&quot;DD.MM.YYYY&quot;); IF(AND([.K97]&lt;&gt;&quot;&quot;; TODAY()&lt;=[.L97]); [.K97]&amp;&quot; zł do &quot;&amp;TEXT([.L97];&quot;DD.MM.YYYY&quot;); IF(AND([.M97]&lt;&gt;&quot;&quot;; TODAY()&lt;=[.N97]); [.M97]&amp;&quot; zł do &quot;&amp;TEXT([.N97];&quot;DD.MM.YYYY&quot;); IF(AND([.O97]&lt;&gt;&quot;&quot;; TODAY()&lt;=[.P97]); [.O97]&amp;&quot; zł do &quot;&amp;TEXT([.P97];&quot;DD.MM.YYYY&quot;); &quot;upłynął termin&quot;)))))" office:value-type="string" office:string-value="50 zł do 14.09.2026" calcext:value-type="string">
            <text:p>50 zł do 14.09.2026</text:p>
          </table:table-cell>
          <table:table-cell table:style-name="ce23"/>
          <table:table-cell table:style-name="ce48" office:value-type="string" calcext:value-type="string">
            <text:p>45</text:p>
          </table:table-cell>
          <table:table-cell table:style-name="ce51" office:value-type="date" office:date-value="2026-08-14" calcext:value-type="date">
            <text:p>14.08.2026</text:p>
          </table:table-cell>
          <table:table-cell table:style-name="ce66" office:value-type="float" office:value="50" calcext:value-type="float">
            <text:p>50</text:p>
          </table:table-cell>
          <table:table-cell table:style-name="ce70" office:value-type="date" office:date-value="2026-09-14" calcext:value-type="date">
            <text:p>14.09.2026</text:p>
          </table:table-cell>
          <table:table-cell table:style-name="ce48"/>
          <table:table-cell table:style-name="ce51"/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⏳</text:p>
          </table:table-cell>
          <table:table-cell table:style-name="ce37" office:value-type="date" office:date-value="2026-09-26" calcext:value-type="date">
            <text:p>26.09.2026, sob.</text:p>
          </table:table-cell>
          <table:table-cell table:style-name="ce34" office:value-type="string" calcext:value-type="string">
            <text:p>IV Grand Prix Bindugi (Uhowa)</text:p>
          </table:table-cell>
          <table:table-cell table:style-name="ce62" office:value-type="string" calcext:value-type="string">
            <text:p>Uhowo</text:p>
          </table:table-cell>
          <table:table-cell table:style-name="ce16" office:value-type="string" calcext:value-type="string">
            <text:p>10 km</text:p>
          </table:table-cell>
          <table:table-cell table:style-name="ce73" office:value-type="string" calcext:value-type="string">
            <text:p>Trail</text:p>
          </table:table-cell>
          <table:table-cell table:style-name="ce86" table:formula="of:=IF([.I98]=&quot;&quot;; &quot;niedostępne&quot;; IF(TODAY()&lt;=[.J98]; [.I98]&amp;&quot; zł do &quot;&amp;TEXT([.J98];&quot;DD.MM.YYYY&quot;); IF(AND([.K98]&lt;&gt;&quot;&quot;; TODAY()&lt;=[.L98]); [.K98]&amp;&quot; zł do &quot;&amp;TEXT([.L98];&quot;DD.MM.YYYY&quot;); IF(AND([.M98]&lt;&gt;&quot;&quot;; TODAY()&lt;=[.N98]); [.M98]&amp;&quot; zł do &quot;&amp;TEXT([.N98];&quot;DD.MM.YYYY&quot;); IF(AND([.O98]&lt;&gt;&quot;&quot;; TODAY()&lt;=[.P98]); [.O98]&amp;&quot; zł do &quot;&amp;TEXT([.P98];&quot;DD.MM.YYYY&quot;); &quot;upłynął termin&quot;)))))" office:value-type="string" office:string-value="niedostępne" calcext:value-type="string">
            <text:p>niedostępne</text:p>
          </table:table-cell>
          <table:table-cell table:style-name="ce53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3">
          <table:table-cell table:style-name="ce7" office:value-type="string" calcext:value-type="string">
            <text:p>⏳</text:p>
          </table:table-cell>
          <table:table-cell table:style-name="ce18" office:value-type="date" office:date-value="2026-09-26" calcext:value-type="date">
            <text:p>26.09.2026, sob. 00:00</text:p>
          </table:table-cell>
          <table:table-cell table:style-name="ce16" office:value-type="string" calcext:value-type="string">
            <text:p>XVII Hajnowska Dwunastka</text:p>
          </table:table-cell>
          <table:table-cell table:style-name="ce16" office:value-type="string" calcext:value-type="string">
            <text:p><text:a xlink:href="https://elektronicznezapisy.pl/event/13854/strona.html" xlink:type="simple">Hajnówka</text:a></text:p>
          </table:table-cell>
          <table:table-cell table:style-name="ce16" office:value-type="string" calcext:value-type="string">
            <text:p>12 km</text:p>
          </table:table-cell>
          <table:table-cell table:style-name="ce73" office:value-type="string" calcext:value-type="string">
            <text:p>Trail</text:p>
          </table:table-cell>
          <table:table-cell table:style-name="ce7" table:formula="of:=IF([.I99]=&quot;&quot;; &quot;niedostępne&quot;; IF(TODAY()&lt;=[.J99]; [.I99]&amp;&quot; zł do &quot;&amp;TEXT([.J99];&quot;DD.MM.YYYY&quot;); IF(AND([.K99]&lt;&gt;&quot;&quot;; TODAY()&lt;=[.L99]); [.K99]&amp;&quot; zł do &quot;&amp;TEXT([.L99];&quot;DD.MM.YYYY&quot;); IF(AND([.M99]&lt;&gt;&quot;&quot;; TODAY()&lt;=[.N99]); [.M99]&amp;&quot; zł do &quot;&amp;TEXT([.N99];&quot;DD.MM.YYYY&quot;); IF(AND([.O99]&lt;&gt;&quot;&quot;; TODAY()&lt;=[.P99]); [.O99]&amp;&quot; zł do &quot;&amp;TEXT([.P99];&quot;DD.MM.YYYY&quot;); &quot;upłynął termin&quot;)))))" office:value-type="string" office:string-value="niedostępne" calcext:value-type="string">
            <text:p>niedostępne</text:p>
          </table:table-cell>
          <table:table-cell table:style-name="ce44"/>
          <table:table-cell table:style-name="ce48"/>
          <table:table-cell table:style-name="ce51"/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kresowetrail.pl/regulamin-2026/" xlink:type="simple">27.09.2026, niedz. 09:00</text:a></text:p>
          </table:table-cell>
          <table:table-cell table:style-name="ce24" office:value-type="string" calcext:value-type="string">
            <text:p><text:a xlink:href="https://kresowetrail.pl/michalowo-2026-09-27/" xlink:type="simple">Kresowe Trail – Michałowo – Szpurt</text:a></text:p>
          </table:table-cell>
          <table:table-cell table:style-name="ce24" office:value-type="string" calcext:value-type="string">
            <text:p><text:a xlink:href="https://dostartu.pl/kresowe-trail-12-micha-owo-2025-v13535" xlink:type="simple">Michałowo</text:a></text:p>
          </table:table-cell>
          <table:table-cell table:style-name="ce54" office:value-type="string" calcext:value-type="string">
            <text:p>8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100]=&quot;&quot;; &quot;niedostępne&quot;; IF(TODAY()&lt;=[.J100]; [.I100]&amp;&quot; zł do &quot;&amp;TEXT([.J100];&quot;DD.MM.YYYY&quot;); IF(AND([.K100]&lt;&gt;&quot;&quot;; TODAY()&lt;=[.L100]); [.K100]&amp;&quot; zł do &quot;&amp;TEXT([.L100];&quot;DD.MM.YYYY&quot;); IF(AND([.M100]&lt;&gt;&quot;&quot;; TODAY()&lt;=[.N100]); [.M100]&amp;&quot; zł do &quot;&amp;TEXT([.N100];&quot;DD.MM.YYYY&quot;); IF(AND([.O100]&lt;&gt;&quot;&quot;; TODAY()&lt;=[.P100]); [.O100]&amp;&quot; zł do &quot;&amp;TEXT([.P100];&quot;DD.MM.YYYY&quot;); &quot;upłynął termin&quot;)))))" office:value-type="string" office:string-value="79 zł do 15.09.2026" calcext:value-type="string">
            <text:p>79 zł do 15.09.2026</text:p>
          </table:table-cell>
          <table:table-cell table:style-name="ce23"/>
          <table:table-cell table:style-name="ce48" office:value-type="string" calcext:value-type="string">
            <text:p>79</text:p>
          </table:table-cell>
          <table:table-cell table:style-name="ce51" office:value-type="date" office:date-value="2026-09-15" calcext:value-type="date">
            <text:p>15.09.2026</text:p>
          </table:table-cell>
          <table:table-cell table:style-name="ce66" office:value-type="float" office:value="89" calcext:value-type="float">
            <text:p>89</text:p>
          </table:table-cell>
          <table:table-cell table:style-name="ce70" office:value-type="date" office:date-value="2026-09-24" calcext:value-type="date">
            <text:p>24.09.2026</text:p>
          </table:table-cell>
          <table:table-cell table:style-name="ce48" office:value-type="string" calcext:value-type="string">
            <text:p>100</text:p>
          </table:table-cell>
          <table:table-cell table:style-name="ce51" office:value-type="date" office:date-value="2026-09-25" calcext:value-type="date">
            <text:p>25.09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kresowetrail.pl/regulamin-2026/" xlink:type="simple">27.09.2026, niedz. 09:00</text:a></text:p>
          </table:table-cell>
          <table:table-cell table:style-name="ce24" office:value-type="string" calcext:value-type="string">
            <text:p><text:a xlink:href="https://kresowetrail.pl/michalowo-2026-09-27/" xlink:type="simple">Kresowe Trail – Michałowo – Wertep</text:a></text:p>
          </table:table-cell>
          <table:table-cell table:style-name="ce24" office:value-type="string" calcext:value-type="string">
            <text:p><text:a xlink:href="https://dostartu.pl/kresowe-trail-12-micha-owo-2025-v13535" xlink:type="simple">Michałowo</text:a></text:p>
          </table:table-cell>
          <table:table-cell table:style-name="ce71" office:value-type="string" calcext:value-type="string">
            <text:p>20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101]=&quot;&quot;; &quot;niedostępne&quot;; IF(TODAY()&lt;=[.J101]; [.I101]&amp;&quot; zł do &quot;&amp;TEXT([.J101];&quot;DD.MM.YYYY&quot;); IF(AND([.K101]&lt;&gt;&quot;&quot;; TODAY()&lt;=[.L101]); [.K101]&amp;&quot; zł do &quot;&amp;TEXT([.L101];&quot;DD.MM.YYYY&quot;); IF(AND([.M101]&lt;&gt;&quot;&quot;; TODAY()&lt;=[.N101]); [.M101]&amp;&quot; zł do &quot;&amp;TEXT([.N101];&quot;DD.MM.YYYY&quot;); IF(AND([.O101]&lt;&gt;&quot;&quot;; TODAY()&lt;=[.P101]); [.O101]&amp;&quot; zł do &quot;&amp;TEXT([.P101];&quot;DD.MM.YYYY&quot;); &quot;upłynął termin&quot;)))))" office:value-type="string" office:string-value="89 zł do 15.09.2026" calcext:value-type="string">
            <text:p>89 zł do 15.09.2026</text:p>
          </table:table-cell>
          <table:table-cell table:style-name="ce23"/>
          <table:table-cell table:style-name="ce48" office:value-type="string" calcext:value-type="string">
            <text:p>89</text:p>
          </table:table-cell>
          <table:table-cell table:style-name="ce51" office:value-type="date" office:date-value="2026-09-15" calcext:value-type="date">
            <text:p>15.09.2026</text:p>
          </table:table-cell>
          <table:table-cell table:style-name="ce66" office:value-type="float" office:value="99" calcext:value-type="float">
            <text:p>99</text:p>
          </table:table-cell>
          <table:table-cell table:style-name="ce70" office:value-type="date" office:date-value="2026-09-24" calcext:value-type="date">
            <text:p>24.09.2026</text:p>
          </table:table-cell>
          <table:table-cell table:style-name="ce48" office:value-type="string" calcext:value-type="string">
            <text:p>110</text:p>
          </table:table-cell>
          <table:table-cell table:style-name="ce51" office:value-type="date" office:date-value="2026-09-25" calcext:value-type="date">
            <text:p>25.09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elektronicznezapisy.pl/download/t72367F0E0O0c1i7l728N713f9L6T2c0/open" xlink:type="simple">27.09.2026, niedz. 10:00</text:a></text:p>
          </table:table-cell>
          <table:table-cell table:style-name="ce24" office:value-type="string" calcext:value-type="string">
            <text:p>XXX Cross Trzeźwości</text:p>
          </table:table-cell>
          <table:table-cell table:style-name="ce24" office:value-type="string" calcext:value-type="string">
            <text:p><text:a xlink:href="https://elektronicznezapisy.pl/event/15437/strona.html" xlink:type="simple">Suchowola</text:a></text:p>
          </table:table-cell>
          <table:table-cell table:style-name="ce71" office:value-type="string" calcext:value-type="string">
            <text:p>10 km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102]=&quot;&quot;; &quot;niedostępne&quot;; IF(TODAY()&lt;=[.J102]; [.I102]&amp;&quot; zł do &quot;&amp;TEXT([.J102];&quot;DD.MM.YYYY&quot;); IF(AND([.K102]&lt;&gt;&quot;&quot;; TODAY()&lt;=[.L102]); [.K102]&amp;&quot; zł do &quot;&amp;TEXT([.L102];&quot;DD.MM.YYYY&quot;); IF(AND([.M102]&lt;&gt;&quot;&quot;; TODAY()&lt;=[.N102]); [.M102]&amp;&quot; zł do &quot;&amp;TEXT([.N102];&quot;DD.MM.YYYY&quot;); IF(AND([.O102]&lt;&gt;&quot;&quot;; TODAY()&lt;=[.P102]); [.O102]&amp;&quot; zł do &quot;&amp;TEXT([.P102];&quot;DD.MM.YYYY&quot;); &quot;upłynął termin&quot;)))))" office:value-type="string" office:string-value="50 zł do 31.08.2026" calcext:value-type="string">
            <text:p>50 zł do 31.08.2026</text:p>
          </table:table-cell>
          <table:table-cell table:style-name="ce23"/>
          <table:table-cell table:style-name="ce48" office:value-type="string" calcext:value-type="string">
            <text:p>40</text:p>
          </table:table-cell>
          <table:table-cell table:style-name="ce51" office:value-type="date" office:date-value="2026-06-30" calcext:value-type="date">
            <text:p>30.06.2026</text:p>
          </table:table-cell>
          <table:table-cell table:style-name="ce66" office:value-type="float" office:value="50" calcext:value-type="float">
            <text:p>50</text:p>
          </table:table-cell>
          <table:table-cell table:style-name="ce70" office:value-type="date" office:date-value="2026-08-31" calcext:value-type="date">
            <text:p>31.08.2026</text:p>
          </table:table-cell>
          <table:table-cell table:style-name="ce48" office:value-type="string" calcext:value-type="string">
            <text:p>60</text:p>
          </table:table-cell>
          <table:table-cell table:style-name="ce51" office:value-type="date" office:date-value="2026-09-24" calcext:value-type="date">
            <text:p>24.09.2026</text:p>
          </table:table-cell>
          <table:table-cell table:style-name="ce72"/>
          <table:table-cell table:style-name="ce74"/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cdn.maratonwarszawski.com/cms/9e5c23ee-64d9-431e-8fbd-02f3fac04c73.pdf" xlink:type="simple">27.09.2026, niedz. 00:00</text:a></text:p>
          </table:table-cell>
          <table:table-cell table:style-name="ce24" office:value-type="string" calcext:value-type="string">
            <text:p><text:a xlink:href="https://nnmaratonwarszawski.com/pl/" xlink:type="simple">48. Maraton_Warszawski</text:a></text:p>
          </table:table-cell>
          <table:table-cell table:style-name="ce24" office:value-type="string" calcext:value-type="string">
            <text:p><text:a xlink:href="https://rejestracja.maratonwarszawski.com/pl" xlink:type="simple">Warszawa</text:a></text:p>
          </table:table-cell>
          <table:table-cell table:style-name="ce65" office:value-type="string" calcext:value-type="string">
            <text:p><text:span text:style-name="T7">42,2 km</text:span><text:span text:style-name="T8">📏</text:span>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103]=&quot;&quot;; &quot;niedostępne&quot;; IF(TODAY()&lt;=[.J103]; [.I103]&amp;&quot; zł do &quot;&amp;TEXT([.J103];&quot;DD.MM.YYYY&quot;); IF(AND([.K103]&lt;&gt;&quot;&quot;; TODAY()&lt;=[.L103]); [.K103]&amp;&quot; zł do &quot;&amp;TEXT([.L103];&quot;DD.MM.YYYY&quot;); IF(AND([.M103]&lt;&gt;&quot;&quot;; TODAY()&lt;=[.N103]); [.M103]&amp;&quot; zł do &quot;&amp;TEXT([.N103];&quot;DD.MM.YYYY&quot;); IF(AND([.O103]&lt;&gt;&quot;&quot;; TODAY()&lt;=[.P103]); [.O103]&amp;&quot; zł do &quot;&amp;TEXT([.P103];&quot;DD.MM.YYYY&quot;); &quot;upłynął termin&quot;)))))" office:value-type="string" office:string-value="410 zł do 31.08.2026" calcext:value-type="string">
            <text:p>410 zł do 31.08.2026</text:p>
          </table:table-cell>
          <table:table-cell table:style-name="ce23" office:value-type="string" calcext:value-type="string">
            <text:p>🏃‍♂️</text:p>
          </table:table-cell>
          <table:table-cell table:style-name="ce48" office:value-type="string" calcext:value-type="string">
            <text:p>260</text:p>
          </table:table-cell>
          <table:table-cell table:style-name="ce51" office:value-type="date" office:date-value="2026-03-31" calcext:value-type="date">
            <text:p>31.03.2026</text:p>
          </table:table-cell>
          <table:table-cell table:style-name="ce66" office:value-type="float" office:value="310" calcext:value-type="float">
            <text:p>310</text:p>
          </table:table-cell>
          <table:table-cell table:style-name="ce70" office:value-type="date" office:date-value="2026-04-30" calcext:value-type="date">
            <text:p>30.04.2026</text:p>
          </table:table-cell>
          <table:table-cell table:style-name="ce48" office:value-type="string" calcext:value-type="string">
            <text:p>360</text:p>
          </table:table-cell>
          <table:table-cell table:style-name="ce51" office:value-type="date" office:date-value="2026-06-30" calcext:value-type="date">
            <text:p>30.06.2026</text:p>
          </table:table-cell>
          <table:table-cell table:style-name="ce72" office:value-type="string" calcext:value-type="string">
            <text:p>410</text:p>
          </table:table-cell>
          <table:table-cell table:style-name="ce74" office:value-type="date" office:date-value="2026-08-31" calcext:value-type="date">
            <text:p>31.08.2026</text:p>
          </table:table-cell>
          <table:table-cell table:style-name="ce78" table:number-columns-repeated="2"/>
          <table:table-cell table:style-name="ce85" table:number-columns-repeated="2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bisonultratrail.pl/regulamin/" xlink:type="simple">03.10.2026, sob. 03:00</text:a></text:p>
          </table:table-cell>
          <table:table-cell table:style-name="ce24" office:value-type="string" calcext:value-type="string">
            <text:p><text:a xlink:href="https://bisonultratrail.pl/trasy/bison-ultra-trail-100-km/" xlink:type="simple">Bison Ultra-Trail 100  </text:a></text:p>
          </table:table-cell>
          <table:table-cell table:style-name="ce24" office:value-type="string" calcext:value-type="string">
            <text:p><text:a xlink:href="https://b4sportonline.pl/bison_ultra_trail/" xlink:type="simple">Supraśl</text:a></text:p>
          </table:table-cell>
          <table:table-cell table:style-name="ce63" office:value-type="string" calcext:value-type="string">
            <text:p>106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104]=&quot;&quot;; &quot;niedostępne&quot;; IF(TODAY()&lt;=[.J104]; [.I104]&amp;&quot; zł do &quot;&amp;TEXT([.J104];&quot;DD.MM.YYYY&quot;); IF(AND([.K104]&lt;&gt;&quot;&quot;; TODAY()&lt;=[.L104]); [.K104]&amp;&quot; zł do &quot;&amp;TEXT([.L104];&quot;DD.MM.YYYY&quot;); IF(AND([.M104]&lt;&gt;&quot;&quot;; TODAY()&lt;=[.N104]); [.M104]&amp;&quot; zł do &quot;&amp;TEXT([.N104];&quot;DD.MM.YYYY&quot;); IF(AND([.O104]&lt;&gt;&quot;&quot;; TODAY()&lt;=[.P104]); [.O104]&amp;&quot; zł do &quot;&amp;TEXT([.P104];&quot;DD.MM.YYYY&quot;); &quot;upłynął termin&quot;)))))" office:value-type="string" office:string-value="329 zł do 31.08.2026" calcext:value-type="string">
            <text:p>329 zł do 31.08.2026</text:p>
          </table:table-cell>
          <table:table-cell table:style-name="ce23"/>
          <table:table-cell table:style-name="ce48" office:value-type="string" calcext:value-type="string">
            <text:p>259</text:p>
          </table:table-cell>
          <table:table-cell table:style-name="ce51" office:value-type="date" office:date-value="2026-01-31" calcext:value-type="date">
            <text:p>31.01.2026</text:p>
          </table:table-cell>
          <table:table-cell table:style-name="ce66" office:value-type="float" office:value="279" calcext:value-type="float">
            <text:p>279</text:p>
          </table:table-cell>
          <table:table-cell table:style-name="ce70" office:value-type="date" office:date-value="2026-04-30" calcext:value-type="date">
            <text:p>30.04.2026</text:p>
          </table:table-cell>
          <table:table-cell table:style-name="ce48" office:value-type="string" calcext:value-type="string">
            <text:p>299</text:p>
          </table:table-cell>
          <table:table-cell table:style-name="ce51" office:value-type="date" office:date-value="2026-06-30" calcext:value-type="date">
            <text:p>30.06.2026</text:p>
          </table:table-cell>
          <table:table-cell table:style-name="ce72" office:value-type="string" calcext:value-type="string">
            <text:p>329</text:p>
          </table:table-cell>
          <table:table-cell table:style-name="ce74" office:value-type="date" office:date-value="2026-08-31" calcext:value-type="date">
            <text:p>31.08.2026</text:p>
          </table:table-cell>
          <table:table-cell table:style-name="ce78" office:value-type="float" office:value="359" calcext:value-type="float">
            <text:p>359</text:p>
          </table:table-cell>
          <table:table-cell table:style-name="ce81" office:value-type="date" office:date-value="2026-09-30" calcext:value-type="date">
            <text:p>30.09.2026</text:p>
          </table:table-cell>
          <table:table-cell table:style-name="ce85" office:value-type="float" office:value="380" calcext:value-type="float">
            <text:p>380</text:p>
          </table:table-cell>
          <table:table-cell table:style-name="ce91" office:value-type="date" office:date-value="2026-10-03" calcext:value-type="date">
            <text:p>3.10.2026</text:p>
          </table:table-cell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bisonultratrail.pl/regulamin/" xlink:type="simple">03.10.2026, sob. 07:30</text:a></text:p>
          </table:table-cell>
          <table:table-cell table:style-name="ce24" office:value-type="string" calcext:value-type="string">
            <text:p><text:a xlink:href="https://bisonultratrail.pl/trasy/bison-ultra-trail-70/" xlink:type="simple">Bison Ultra 70  </text:a></text:p>
          </table:table-cell>
          <table:table-cell table:style-name="ce24" office:value-type="string" calcext:value-type="string">
            <text:p><text:a xlink:href="https://b4sportonline.pl/bison_ultra_trail/" xlink:type="simple">Supraśl</text:a></text:p>
          </table:table-cell>
          <table:table-cell table:style-name="ce63" office:value-type="string" calcext:value-type="string">
            <text:p>72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105]=&quot;&quot;; &quot;niedostępne&quot;; IF(TODAY()&lt;=[.J105]; [.I105]&amp;&quot; zł do &quot;&amp;TEXT([.J105];&quot;DD.MM.YYYY&quot;); IF(AND([.K105]&lt;&gt;&quot;&quot;; TODAY()&lt;=[.L105]); [.K105]&amp;&quot; zł do &quot;&amp;TEXT([.L105];&quot;DD.MM.YYYY&quot;); IF(AND([.M105]&lt;&gt;&quot;&quot;; TODAY()&lt;=[.N105]); [.M105]&amp;&quot; zł do &quot;&amp;TEXT([.N105];&quot;DD.MM.YYYY&quot;); IF(AND([.O105]&lt;&gt;&quot;&quot;; TODAY()&lt;=[.P105]); [.O105]&amp;&quot; zł do &quot;&amp;TEXT([.P105];&quot;DD.MM.YYYY&quot;); &quot;upłynął termin&quot;)))))" office:value-type="string" office:string-value="289 zł do 31.08.2026" calcext:value-type="string">
            <text:p>289 zł do 31.08.2026</text:p>
          </table:table-cell>
          <table:table-cell table:style-name="ce23"/>
          <table:table-cell table:style-name="ce48" office:value-type="string" calcext:value-type="string">
            <text:p>229</text:p>
          </table:table-cell>
          <table:table-cell table:style-name="ce51" office:value-type="date" office:date-value="2026-01-31" calcext:value-type="date">
            <text:p>31.01.2026</text:p>
          </table:table-cell>
          <table:table-cell table:style-name="ce66" office:value-type="float" office:value="249" calcext:value-type="float">
            <text:p>249</text:p>
          </table:table-cell>
          <table:table-cell table:style-name="ce70" office:value-type="date" office:date-value="2026-04-30" calcext:value-type="date">
            <text:p>30.04.2026</text:p>
          </table:table-cell>
          <table:table-cell table:style-name="ce48" office:value-type="string" calcext:value-type="string">
            <text:p>269</text:p>
          </table:table-cell>
          <table:table-cell table:style-name="ce51" office:value-type="date" office:date-value="2026-06-30" calcext:value-type="date">
            <text:p>30.06.2026</text:p>
          </table:table-cell>
          <table:table-cell table:style-name="ce72" office:value-type="string" calcext:value-type="string">
            <text:p>289</text:p>
          </table:table-cell>
          <table:table-cell table:style-name="ce74" office:value-type="date" office:date-value="2026-08-31" calcext:value-type="date">
            <text:p>31.08.2026</text:p>
          </table:table-cell>
          <table:table-cell table:style-name="ce78" office:value-type="float" office:value="319" calcext:value-type="float">
            <text:p>319</text:p>
          </table:table-cell>
          <table:table-cell table:style-name="ce81" office:value-type="date" office:date-value="2026-09-30" calcext:value-type="date">
            <text:p>30.09.2026</text:p>
          </table:table-cell>
          <table:table-cell table:style-name="ce85" office:value-type="float" office:value="330" calcext:value-type="float">
            <text:p>330</text:p>
          </table:table-cell>
          <table:table-cell table:style-name="ce91" office:value-type="date" office:date-value="2026-10-03" calcext:value-type="date">
            <text:p>3.10.2026</text:p>
          </table:table-cell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bisonultratrail.pl/regulamin/" xlink:type="simple">03.10.2026, sob. 08:30</text:a></text:p>
          </table:table-cell>
          <table:table-cell table:style-name="ce24" office:value-type="string" calcext:value-type="string">
            <text:p><text:a xlink:href="https://bisonultratrail.pl/trasy/bison-ultra-trail-50-km/" xlink:type="simple">Bison Ultra 50   </text:a> </text:p>
          </table:table-cell>
          <table:table-cell table:style-name="ce24" office:value-type="string" calcext:value-type="string">
            <text:p><text:a xlink:href="https://b4sportonline.pl/bison_ultra_trail/" xlink:type="simple">Supraśl</text:a></text:p>
          </table:table-cell>
          <table:table-cell table:style-name="ce63" office:value-type="string" calcext:value-type="string">
            <text:p>52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106]=&quot;&quot;; &quot;niedostępne&quot;; IF(TODAY()&lt;=[.J106]; [.I106]&amp;&quot; zł do &quot;&amp;TEXT([.J106];&quot;DD.MM.YYYY&quot;); IF(AND([.K106]&lt;&gt;&quot;&quot;; TODAY()&lt;=[.L106]); [.K106]&amp;&quot; zł do &quot;&amp;TEXT([.L106];&quot;DD.MM.YYYY&quot;); IF(AND([.M106]&lt;&gt;&quot;&quot;; TODAY()&lt;=[.N106]); [.M106]&amp;&quot; zł do &quot;&amp;TEXT([.N106];&quot;DD.MM.YYYY&quot;); IF(AND([.O106]&lt;&gt;&quot;&quot;; TODAY()&lt;=[.P106]); [.O106]&amp;&quot; zł do &quot;&amp;TEXT([.P106];&quot;DD.MM.YYYY&quot;); &quot;upłynął termin&quot;)))))" office:value-type="string" office:string-value="259 zł do 31.08.2026" calcext:value-type="string">
            <text:p>259 zł do 31.08.2026</text:p>
          </table:table-cell>
          <table:table-cell table:style-name="ce23"/>
          <table:table-cell table:style-name="ce48" office:value-type="string" calcext:value-type="string">
            <text:p>199</text:p>
          </table:table-cell>
          <table:table-cell table:style-name="ce51" office:value-type="date" office:date-value="2026-01-31" calcext:value-type="date">
            <text:p>31.01.2026</text:p>
          </table:table-cell>
          <table:table-cell table:style-name="ce66" office:value-type="float" office:value="219" calcext:value-type="float">
            <text:p>219</text:p>
          </table:table-cell>
          <table:table-cell table:style-name="ce70" office:value-type="date" office:date-value="2026-04-30" calcext:value-type="date">
            <text:p>30.04.2026</text:p>
          </table:table-cell>
          <table:table-cell table:style-name="ce48" office:value-type="string" calcext:value-type="string">
            <text:p>239</text:p>
          </table:table-cell>
          <table:table-cell table:style-name="ce51" office:value-type="date" office:date-value="2026-06-30" calcext:value-type="date">
            <text:p>30.06.2026</text:p>
          </table:table-cell>
          <table:table-cell table:style-name="ce72" office:value-type="string" calcext:value-type="string">
            <text:p>259</text:p>
          </table:table-cell>
          <table:table-cell table:style-name="ce74" office:value-type="date" office:date-value="2026-08-31" calcext:value-type="date">
            <text:p>31.08.2026</text:p>
          </table:table-cell>
          <table:table-cell table:style-name="ce78" office:value-type="float" office:value="289" calcext:value-type="float">
            <text:p>289</text:p>
          </table:table-cell>
          <table:table-cell table:style-name="ce81" office:value-type="date" office:date-value="2026-09-30" calcext:value-type="date">
            <text:p>30.09.2026</text:p>
          </table:table-cell>
          <table:table-cell table:style-name="ce85" office:value-type="float" office:value="300" calcext:value-type="float">
            <text:p>300</text:p>
          </table:table-cell>
          <table:table-cell table:style-name="ce91" office:value-type="date" office:date-value="2026-10-03" calcext:value-type="date">
            <text:p>3.10.2026</text:p>
          </table:table-cell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bisonultratrail.pl/regulamin/" xlink:type="simple">03.10.2026, sob. 09:00</text:a></text:p>
          </table:table-cell>
          <table:table-cell table:style-name="ce24" office:value-type="string" calcext:value-type="string">
            <text:p><text:a xlink:href="https://bisonultratrail.pl/trasy/bison-trail-30-km/" xlink:type="simple">Bison Trail 30</text:a></text:p>
          </table:table-cell>
          <table:table-cell table:style-name="ce24" office:value-type="string" calcext:value-type="string">
            <text:p><text:a xlink:href="https://b4sportonline.pl/bison_ultra_trail/" xlink:type="simple">Supraśl</text:a></text:p>
          </table:table-cell>
          <table:table-cell table:style-name="ce65" office:value-type="string" calcext:value-type="string">
            <text:p>32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107]=&quot;&quot;; &quot;niedostępne&quot;; IF(TODAY()&lt;=[.J107]; [.I107]&amp;&quot; zł do &quot;&amp;TEXT([.J107];&quot;DD.MM.YYYY&quot;); IF(AND([.K107]&lt;&gt;&quot;&quot;; TODAY()&lt;=[.L107]); [.K107]&amp;&quot; zł do &quot;&amp;TEXT([.L107];&quot;DD.MM.YYYY&quot;); IF(AND([.M107]&lt;&gt;&quot;&quot;; TODAY()&lt;=[.N107]); [.M107]&amp;&quot; zł do &quot;&amp;TEXT([.N107];&quot;DD.MM.YYYY&quot;); IF(AND([.O107]&lt;&gt;&quot;&quot;; TODAY()&lt;=[.P107]); [.O107]&amp;&quot; zł do &quot;&amp;TEXT([.P107];&quot;DD.MM.YYYY&quot;); &quot;upłynął termin&quot;)))))" office:value-type="string" office:string-value="219 zł do 31.08.2026" calcext:value-type="string">
            <text:p>219 zł do 31.08.2026</text:p>
          </table:table-cell>
          <table:table-cell table:style-name="ce88" office:value-type="string" calcext:value-type="string">
            <text:p>🏃‍♂️</text:p>
          </table:table-cell>
          <table:table-cell table:style-name="ce48" office:value-type="string" calcext:value-type="string">
            <text:p>159</text:p>
          </table:table-cell>
          <table:table-cell table:style-name="ce51" office:value-type="date" office:date-value="2026-01-31" calcext:value-type="date">
            <text:p>31.01.2026</text:p>
          </table:table-cell>
          <table:table-cell table:style-name="ce66" office:value-type="float" office:value="179" calcext:value-type="float">
            <text:p>179</text:p>
          </table:table-cell>
          <table:table-cell table:style-name="ce70" office:value-type="date" office:date-value="2026-04-30" calcext:value-type="date">
            <text:p>30.04.2026</text:p>
          </table:table-cell>
          <table:table-cell table:style-name="ce48" office:value-type="string" calcext:value-type="string">
            <text:p>199</text:p>
          </table:table-cell>
          <table:table-cell table:style-name="ce51" office:value-type="date" office:date-value="2026-06-30" calcext:value-type="date">
            <text:p>30.06.2026</text:p>
          </table:table-cell>
          <table:table-cell table:style-name="ce72" office:value-type="string" calcext:value-type="string">
            <text:p>219</text:p>
          </table:table-cell>
          <table:table-cell table:style-name="ce74" office:value-type="date" office:date-value="2026-08-31" calcext:value-type="date">
            <text:p>31.08.2026</text:p>
          </table:table-cell>
          <table:table-cell table:style-name="ce78" office:value-type="float" office:value="249" calcext:value-type="float">
            <text:p>249</text:p>
          </table:table-cell>
          <table:table-cell table:style-name="ce81" office:value-type="date" office:date-value="2026-09-30" calcext:value-type="date">
            <text:p>30.09.2026</text:p>
          </table:table-cell>
          <table:table-cell table:style-name="ce85" office:value-type="float" office:value="260" calcext:value-type="float">
            <text:p>260</text:p>
          </table:table-cell>
          <table:table-cell table:style-name="ce91" office:value-type="date" office:date-value="2026-10-03" calcext:value-type="date">
            <text:p>3.10.2026</text:p>
          </table:table-cell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bisonultratrail.pl/regulamin/" xlink:type="simple">03.10.2026, sob. 09:30</text:a></text:p>
          </table:table-cell>
          <table:table-cell table:style-name="ce24" office:value-type="string" calcext:value-type="string">
            <text:p><text:a xlink:href="https://bisonultratrail.pl/trasy/bison-trail-16-km/" xlink:type="simple">Bison Trail 18</text:a></text:p>
          </table:table-cell>
          <table:table-cell table:style-name="ce24" office:value-type="string" calcext:value-type="string">
            <text:p><text:a xlink:href="https://b4sportonline.pl/bison_ultra_trail/" xlink:type="simple">Supraśl</text:a></text:p>
          </table:table-cell>
          <table:table-cell table:style-name="ce71" office:value-type="string" calcext:value-type="string">
            <text:p>18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108]=&quot;&quot;; &quot;niedostępne&quot;; IF(TODAY()&lt;=[.J108]; [.I108]&amp;&quot; zł do &quot;&amp;TEXT([.J108];&quot;DD.MM.YYYY&quot;); IF(AND([.K108]&lt;&gt;&quot;&quot;; TODAY()&lt;=[.L108]); [.K108]&amp;&quot; zł do &quot;&amp;TEXT([.L108];&quot;DD.MM.YYYY&quot;); IF(AND([.M108]&lt;&gt;&quot;&quot;; TODAY()&lt;=[.N108]); [.M108]&amp;&quot; zł do &quot;&amp;TEXT([.N108];&quot;DD.MM.YYYY&quot;); IF(AND([.O108]&lt;&gt;&quot;&quot;; TODAY()&lt;=[.P108]); [.O108]&amp;&quot; zł do &quot;&amp;TEXT([.P108];&quot;DD.MM.YYYY&quot;); &quot;upłynął termin&quot;)))))" office:value-type="string" office:string-value="169 zł do 31.08.2026" calcext:value-type="string">
            <text:p>169 zł do 31.08.2026</text:p>
          </table:table-cell>
          <table:table-cell table:style-name="ce23"/>
          <table:table-cell table:style-name="ce48" office:value-type="string" calcext:value-type="string">
            <text:p>119</text:p>
          </table:table-cell>
          <table:table-cell table:style-name="ce51" office:value-type="date" office:date-value="2026-01-31" calcext:value-type="date">
            <text:p>31.01.2026</text:p>
          </table:table-cell>
          <table:table-cell table:style-name="ce66" office:value-type="float" office:value="139" calcext:value-type="float">
            <text:p>139</text:p>
          </table:table-cell>
          <table:table-cell table:style-name="ce70" office:value-type="date" office:date-value="2026-04-30" calcext:value-type="date">
            <text:p>30.04.2026</text:p>
          </table:table-cell>
          <table:table-cell table:style-name="ce48" office:value-type="string" calcext:value-type="string">
            <text:p>149</text:p>
          </table:table-cell>
          <table:table-cell table:style-name="ce51" office:value-type="date" office:date-value="2026-06-30" calcext:value-type="date">
            <text:p>30.06.2026</text:p>
          </table:table-cell>
          <table:table-cell table:style-name="ce72" office:value-type="string" calcext:value-type="string">
            <text:p>169</text:p>
          </table:table-cell>
          <table:table-cell table:style-name="ce74" office:value-type="date" office:date-value="2026-08-31" calcext:value-type="date">
            <text:p>31.08.2026</text:p>
          </table:table-cell>
          <table:table-cell table:style-name="ce78" office:value-type="float" office:value="189" calcext:value-type="float">
            <text:p>189</text:p>
          </table:table-cell>
          <table:table-cell table:style-name="ce81" office:value-type="date" office:date-value="2026-09-30" calcext:value-type="date">
            <text:p>30.09.2026</text:p>
          </table:table-cell>
          <table:table-cell table:style-name="ce85" office:value-type="float" office:value="200" calcext:value-type="float">
            <text:p>200</text:p>
          </table:table-cell>
          <table:table-cell table:style-name="ce91" office:value-type="date" office:date-value="2026-10-03" calcext:value-type="date">
            <text:p>3.10.2026</text:p>
          </table:table-cell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string" calcext:value-type="string">
            <text:p><text:a xlink:href="https://bisonultratrail.pl/regulamin/" xlink:type="simple">03.10.2026, sob. 10:00</text:a></text:p>
          </table:table-cell>
          <table:table-cell table:style-name="ce24" office:value-type="string" calcext:value-type="string">
            <text:p><text:a xlink:href="https://bisonultratrail.pl/bez-kategorii/bison-trail-12/" xlink:type="simple">Bison Trail 10  </text:a></text:p>
          </table:table-cell>
          <table:table-cell table:style-name="ce24" office:value-type="string" calcext:value-type="string">
            <text:p><text:a xlink:href="https://b4sportonline.pl/bison_ultra_trail/" xlink:type="simple">Supraśl</text:a></text:p>
          </table:table-cell>
          <table:table-cell table:style-name="ce54" office:value-type="string" calcext:value-type="string">
            <text:p>10 km</text:p>
          </table:table-cell>
          <table:table-cell table:style-name="ce69" office:value-type="string" calcext:value-type="string">
            <text:p>Trail</text:p>
          </table:table-cell>
          <table:table-cell table:style-name="ce8" table:formula="of:=IF([.I109]=&quot;&quot;; &quot;niedostępne&quot;; IF(TODAY()&lt;=[.J109]; [.I109]&amp;&quot; zł do &quot;&amp;TEXT([.J109];&quot;DD.MM.YYYY&quot;); IF(AND([.K109]&lt;&gt;&quot;&quot;; TODAY()&lt;=[.L109]); [.K109]&amp;&quot; zł do &quot;&amp;TEXT([.L109];&quot;DD.MM.YYYY&quot;); IF(AND([.M109]&lt;&gt;&quot;&quot;; TODAY()&lt;=[.N109]); [.M109]&amp;&quot; zł do &quot;&amp;TEXT([.N109];&quot;DD.MM.YYYY&quot;); IF(AND([.O109]&lt;&gt;&quot;&quot;; TODAY()&lt;=[.P109]); [.O109]&amp;&quot; zł do &quot;&amp;TEXT([.P109];&quot;DD.MM.YYYY&quot;); &quot;upłynął termin&quot;)))))" office:value-type="string" office:string-value="109 zł do 31.08.2026" calcext:value-type="string">
            <text:p>109 zł do 31.08.2026</text:p>
          </table:table-cell>
          <table:table-cell table:style-name="ce23"/>
          <table:table-cell table:style-name="ce48" office:value-type="string" calcext:value-type="string">
            <text:p>79</text:p>
          </table:table-cell>
          <table:table-cell table:style-name="ce51" office:value-type="date" office:date-value="2026-01-31" calcext:value-type="date">
            <text:p>31.01.2026</text:p>
          </table:table-cell>
          <table:table-cell table:style-name="ce66" office:value-type="float" office:value="89" calcext:value-type="float">
            <text:p>89</text:p>
          </table:table-cell>
          <table:table-cell table:style-name="ce70" office:value-type="date" office:date-value="2026-04-30" calcext:value-type="date">
            <text:p>30.04.2026</text:p>
          </table:table-cell>
          <table:table-cell table:style-name="ce48" office:value-type="string" calcext:value-type="string">
            <text:p>99</text:p>
          </table:table-cell>
          <table:table-cell table:style-name="ce51" office:value-type="date" office:date-value="2026-06-30" calcext:value-type="date">
            <text:p>30.06.2026</text:p>
          </table:table-cell>
          <table:table-cell table:style-name="ce72" office:value-type="string" calcext:value-type="string">
            <text:p>109</text:p>
          </table:table-cell>
          <table:table-cell table:style-name="ce74" office:value-type="date" office:date-value="2026-08-31" calcext:value-type="date">
            <text:p>31.08.2026</text:p>
          </table:table-cell>
          <table:table-cell table:style-name="ce78" office:value-type="float" office:value="119" calcext:value-type="float">
            <text:p>119</text:p>
          </table:table-cell>
          <table:table-cell table:style-name="ce81" office:value-type="date" office:date-value="2026-09-30" calcext:value-type="date">
            <text:p>30.09.2026</text:p>
          </table:table-cell>
          <table:table-cell table:style-name="ce85" office:value-type="float" office:value="130" calcext:value-type="float">
            <text:p>130</text:p>
          </table:table-cell>
          <table:table-cell table:style-name="ce91" office:value-type="date" office:date-value="2026-10-03" calcext:value-type="date">
            <text:p>3.10.2026</text:p>
          </table:table-cell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date" office:date-value="2026-10-10T12:00:00" calcext:value-type="date">
            <text:p>10.10.2026, sob. 12:00</text:p>
          </table:table-cell>
          <table:table-cell table:style-name="ce24" office:value-type="string" calcext:value-type="string">
            <text:p>XVIII Biegi Papieskie</text:p>
          </table:table-cell>
          <table:table-cell table:style-name="ce24" office:value-type="string" calcext:value-type="string">
            <text:p><text:a xlink:href="https://elektronicznezapisy.pl/event/15951/strona.html" xlink:type="simple">Mońki</text:a></text:p>
          </table:table-cell>
          <table:table-cell table:style-name="ce54" office:value-type="string" calcext:value-type="string">
            <text:p>5 km</text:p>
          </table:table-cell>
          <table:table-cell table:style-name="ce69" office:value-type="string" calcext:value-type="string">
            <text:p>Mix</text:p>
          </table:table-cell>
          <table:table-cell table:style-name="ce8" table:formula="of:=IF([.I110]=&quot;&quot;; &quot;niedostępne&quot;; IF(TODAY()&lt;=[.J110]; [.I110]&amp;&quot; zł do &quot;&amp;TEXT([.J110];&quot;DD.MM.YYYY&quot;); IF(AND([.K110]&lt;&gt;&quot;&quot;; TODAY()&lt;=[.L110]); [.K110]&amp;&quot; zł do &quot;&amp;TEXT([.L110];&quot;DD.MM.YYYY&quot;); IF(AND([.M110]&lt;&gt;&quot;&quot;; TODAY()&lt;=[.N110]); [.M110]&amp;&quot; zł do &quot;&amp;TEXT([.N110];&quot;DD.MM.YYYY&quot;); IF(AND([.O110]&lt;&gt;&quot;&quot;; TODAY()&lt;=[.P110]); [.O110]&amp;&quot; zł do &quot;&amp;TEXT([.P110];&quot;DD.MM.YYYY&quot;); &quot;upłynął termin&quot;)))))" office:value-type="string" office:string-value="60 zł do 06.10.2026" calcext:value-type="string">
            <text:p>60 zł do 06.10.2026</text:p>
          </table:table-cell>
          <table:table-cell table:style-name="ce23"/>
          <table:table-cell table:style-name="ce48" office:value-type="string" calcext:value-type="string">
            <text:p>60</text:p>
          </table:table-cell>
          <table:table-cell table:style-name="ce51" office:value-type="date" office:date-value="2026-10-06" calcext:value-type="date">
            <text:p>06.10.2026</text:p>
          </table:table-cell>
          <table:table-cell table:style-name="ce66"/>
          <table:table-cell table:style-name="ce70"/>
          <table:table-cell table:style-name="ce48"/>
          <table:table-cell table:style-name="ce51"/>
          <table:table-cell table:style-name="ce72"/>
          <table:table-cell table:style-name="ce74"/>
          <table:table-cell table:style-name="ce78"/>
          <table:table-cell table:style-name="ce81"/>
          <table:table-cell table:style-name="ce85"/>
          <table:table-cell table:style-name="ce91"/>
          <table:table-cell table:number-columns-repeated="16354"/>
        </table:table-row>
        <table:table-row table:style-name="ro4">
          <table:table-cell table:style-name="ce7" office:value-type="string" calcext:value-type="string">
            <text:p><text:span text:style-name="T1">❓</text:span></text:p>
          </table:table-cell>
          <table:table-cell table:style-name="ce37" office:value-type="date" office:date-value="2026-10-11" calcext:value-type="date">
            <text:p>11.10.2026, niedz.</text:p>
          </table:table-cell>
          <table:table-cell table:style-name="ce62" office:value-type="string" calcext:value-type="string">
            <text:p>Piątka</text:p>
          </table:table-cell>
          <table:table-cell table:style-name="ce62" office:value-type="string" calcext:value-type="string">
            <text:p>Ełk</text:p>
          </table:table-cell>
          <table:table-cell table:style-name="ce16" office:value-type="string" calcext:value-type="string">
            <text:p>5 km</text:p>
          </table:table-cell>
          <table:table-cell table:style-name="ce62" office:value-type="string" calcext:value-type="string">
            <text:p>Mix</text:p>
          </table:table-cell>
          <table:table-cell table:style-name="ce86" table:formula="of:=IF([.I111]=&quot;&quot;; &quot;niedostępne&quot;; IF(TODAY()&lt;=[.J111]; [.I111]&amp;&quot; zł do &quot;&amp;TEXT([.J111];&quot;DD.MM.YYYY&quot;); IF(AND([.K111]&lt;&gt;&quot;&quot;; TODAY()&lt;=[.L111]); [.K111]&amp;&quot; zł do &quot;&amp;TEXT([.L111];&quot;DD.MM.YYYY&quot;); IF(AND([.M111]&lt;&gt;&quot;&quot;; TODAY()&lt;=[.N111]); [.M111]&amp;&quot; zł do &quot;&amp;TEXT([.N111];&quot;DD.MM.YYYY&quot;); IF(AND([.O111]&lt;&gt;&quot;&quot;; TODAY()&lt;=[.P111]); [.O111]&amp;&quot; zł do &quot;&amp;TEXT([.P111];&quot;DD.MM.YYYY&quot;); &quot;upłynął termin&quot;)))))" office:value-type="string" office:string-value="niedostępne" calcext:value-type="string">
            <text:p>niedostępne</text:p>
          </table:table-cell>
          <table:table-cell table:style-name="ce93"/>
          <table:table-cell table:style-name="ce48"/>
          <table:table-cell table:style-name="ce51"/>
          <table:table-cell table:style-name="ce150"/>
          <table:table-cell table:style-name="ce70"/>
          <table:table-cell table:style-name="ce48"/>
          <table:table-cell table:style-name="ce51"/>
          <table:table-cell table:style-name="ce72"/>
          <table:table-cell table:style-name="ce159"/>
          <table:table-cell table:style-name="ce165"/>
          <table:table-cell table:style-name="ce123"/>
          <table:table-cell table:style-name="ce125"/>
          <table:table-cell table:style-name="ce129"/>
          <table:table-cell table:style-name="ce131" table:number-columns-repeated="16354"/>
        </table:table-row>
        <table:table-row table:style-name="ro4">
          <table:table-cell table:style-name="ce7" office:value-type="string" calcext:value-type="string">
            <text:p><text:span text:style-name="T1">❓</text:span></text:p>
          </table:table-cell>
          <table:table-cell table:style-name="ce37" office:value-type="date" office:date-value="2026-10-11" calcext:value-type="date">
            <text:p>11.10.2026, niedz.</text:p>
          </table:table-cell>
          <table:table-cell table:style-name="ce62" office:value-type="string" calcext:value-type="string">
            <text:p>Ćwierćmaraton Ełcki</text:p>
          </table:table-cell>
          <table:table-cell table:style-name="ce62" office:value-type="string" calcext:value-type="string">
            <text:p>Ełk</text:p>
          </table:table-cell>
          <table:table-cell table:style-name="ce16" office:value-type="string" calcext:value-type="string">
            <text:p>10,5 km</text:p>
          </table:table-cell>
          <table:table-cell table:style-name="ce62" office:value-type="string" calcext:value-type="string">
            <text:p>Mix</text:p>
          </table:table-cell>
          <table:table-cell table:style-name="ce86" table:formula="of:=IF([.I112]=&quot;&quot;; &quot;niedostępne&quot;; IF(TODAY()&lt;=[.J112]; [.I112]&amp;&quot; zł do &quot;&amp;TEXT([.J112];&quot;DD.MM.YYYY&quot;); IF(AND([.K112]&lt;&gt;&quot;&quot;; TODAY()&lt;=[.L112]); [.K112]&amp;&quot; zł do &quot;&amp;TEXT([.L112];&quot;DD.MM.YYYY&quot;); IF(AND([.M112]&lt;&gt;&quot;&quot;; TODAY()&lt;=[.N112]); [.M112]&amp;&quot; zł do &quot;&amp;TEXT([.N112];&quot;DD.MM.YYYY&quot;); IF(AND([.O112]&lt;&gt;&quot;&quot;; TODAY()&lt;=[.P112]); [.O112]&amp;&quot; zł do &quot;&amp;TEXT([.P112];&quot;DD.MM.YYYY&quot;); &quot;upłynął termin&quot;)))))" office:value-type="string" office:string-value="niedostępne" calcext:value-type="string">
            <text:p>niedostępne</text:p>
          </table:table-cell>
          <table:table-cell table:style-name="ce93"/>
          <table:table-cell table:style-name="ce48"/>
          <table:table-cell table:style-name="ce51"/>
          <table:table-cell table:style-name="ce150"/>
          <table:table-cell table:style-name="ce70"/>
          <table:table-cell table:style-name="ce48"/>
          <table:table-cell table:style-name="ce51"/>
          <table:table-cell table:style-name="ce72"/>
          <table:table-cell table:style-name="ce159"/>
          <table:table-cell table:style-name="ce165"/>
          <table:table-cell table:style-name="ce123"/>
          <table:table-cell table:style-name="ce125"/>
          <table:table-cell table:style-name="ce129"/>
          <table:table-cell table:style-name="ce131" table:number-columns-repeated="16354"/>
        </table:table-row>
        <table:table-row table:style-name="ro4">
          <table:table-cell table:style-name="ce7" office:value-type="string" calcext:value-type="string">
            <text:p><text:span text:style-name="T1">❓</text:span></text:p>
          </table:table-cell>
          <table:table-cell table:style-name="ce37" office:value-type="date" office:date-value="2026-10-11" calcext:value-type="date">
            <text:p>11.10.2026, niedz.</text:p>
          </table:table-cell>
          <table:table-cell table:style-name="ce62" office:value-type="string" calcext:value-type="string">
            <text:p>Półmaraton Ełcki</text:p>
          </table:table-cell>
          <table:table-cell table:style-name="ce62" office:value-type="string" calcext:value-type="string">
            <text:p>Ełk</text:p>
          </table:table-cell>
          <table:table-cell table:style-name="ce16" office:value-type="string" calcext:value-type="string">
            <text:p>21,1 km</text:p>
          </table:table-cell>
          <table:table-cell table:style-name="ce62" office:value-type="string" calcext:value-type="string">
            <text:p>Mix</text:p>
          </table:table-cell>
          <table:table-cell table:style-name="ce86" table:formula="of:=IF([.I113]=&quot;&quot;; &quot;niedostępne&quot;; IF(TODAY()&lt;=[.J113]; [.I113]&amp;&quot; zł do &quot;&amp;TEXT([.J113];&quot;DD.MM.YYYY&quot;); IF(AND([.K113]&lt;&gt;&quot;&quot;; TODAY()&lt;=[.L113]); [.K113]&amp;&quot; zł do &quot;&amp;TEXT([.L113];&quot;DD.MM.YYYY&quot;); IF(AND([.M113]&lt;&gt;&quot;&quot;; TODAY()&lt;=[.N113]); [.M113]&amp;&quot; zł do &quot;&amp;TEXT([.N113];&quot;DD.MM.YYYY&quot;); IF(AND([.O113]&lt;&gt;&quot;&quot;; TODAY()&lt;=[.P113]); [.O113]&amp;&quot; zł do &quot;&amp;TEXT([.P113];&quot;DD.MM.YYYY&quot;); &quot;upłynął termin&quot;)))))" office:value-type="string" office:string-value="niedostępne" calcext:value-type="string">
            <text:p>niedostępne</text:p>
          </table:table-cell>
          <table:table-cell table:style-name="ce93"/>
          <table:table-cell table:style-name="ce48"/>
          <table:table-cell table:style-name="ce51"/>
          <table:table-cell table:style-name="ce150"/>
          <table:table-cell table:style-name="ce70"/>
          <table:table-cell table:style-name="ce48"/>
          <table:table-cell table:style-name="ce51"/>
          <table:table-cell table:style-name="ce72"/>
          <table:table-cell table:style-name="ce159"/>
          <table:table-cell table:style-name="ce165"/>
          <table:table-cell table:style-name="ce123"/>
          <table:table-cell table:style-name="ce125"/>
          <table:table-cell table:style-name="ce129"/>
          <table:table-cell table:style-name="ce131" table:number-columns-repeated="16354"/>
        </table:table-row>
        <table:table-row table:style-name="ro4">
          <table:table-cell table:style-name="ce7" office:value-type="string" calcext:value-type="string">
            <text:p><text:span text:style-name="T1">❓</text:span></text:p>
          </table:table-cell>
          <table:table-cell table:style-name="ce37" office:value-type="date" office:date-value="2026-11-10" calcext:value-type="date">
            <text:p>10.11.2026, wt.</text:p>
          </table:table-cell>
          <table:table-cell table:style-name="ce62" office:value-type="string" calcext:value-type="string">
            <text:p>Bieg Niepodległości</text:p>
          </table:table-cell>
          <table:table-cell table:style-name="ce62" office:value-type="string" calcext:value-type="string">
            <text:p>Suwałki</text:p>
          </table:table-cell>
          <table:table-cell table:style-name="ce16" office:value-type="string" calcext:value-type="string">
            <text:p>5 km</text:p>
          </table:table-cell>
          <table:table-cell table:style-name="ce62" office:value-type="string" calcext:value-type="string">
            <text:p>Road</text:p>
          </table:table-cell>
          <table:table-cell table:style-name="ce86" table:formula="of:=IF([.I114]=&quot;&quot;; &quot;niedostępne&quot;; IF(TODAY()&lt;=[.J114]; [.I114]&amp;&quot; zł do &quot;&amp;TEXT([.J114];&quot;DD.MM.YYYY&quot;); IF(AND([.K114]&lt;&gt;&quot;&quot;; TODAY()&lt;=[.L114]); [.K114]&amp;&quot; zł do &quot;&amp;TEXT([.L114];&quot;DD.MM.YYYY&quot;); IF(AND([.M114]&lt;&gt;&quot;&quot;; TODAY()&lt;=[.N114]); [.M114]&amp;&quot; zł do &quot;&amp;TEXT([.N114];&quot;DD.MM.YYYY&quot;); IF(AND([.O114]&lt;&gt;&quot;&quot;; TODAY()&lt;=[.P114]); [.O114]&amp;&quot; zł do &quot;&amp;TEXT([.P114];&quot;DD.MM.YYYY&quot;); &quot;upłynął termin&quot;)))))" office:value-type="string" office:string-value="niedostępne" calcext:value-type="string">
            <text:p>niedostępne</text:p>
          </table:table-cell>
          <table:table-cell table:style-name="ce93"/>
          <table:table-cell table:style-name="ce42"/>
          <table:table-cell table:style-name="ce50"/>
          <table:table-cell table:style-name="ce128"/>
          <table:table-cell table:style-name="ce50"/>
          <table:table-cell table:style-name="ce42"/>
          <table:table-cell table:style-name="ce50"/>
          <table:table-cell table:style-name="ce42"/>
          <table:table-cell table:style-name="ce128"/>
          <table:table-cell table:style-name="ce120" table:number-columns-repeated="4"/>
          <table:table-cell table:style-name="ce131"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date" office:date-value="2026-11-11" calcext:value-type="date">
            <text:p>11.11.2026, śr. 00:00</text:p>
          </table:table-cell>
          <table:table-cell table:style-name="ce24" office:value-type="string" calcext:value-type="string">
            <text:p><text:a xlink:href="https://biegnedlaniepodleglej.pl/" xlink:type="simple">Biegnę dla Niepodległej - 1918 m </text:a> </text:p>
          </table:table-cell>
          <table:table-cell table:style-name="ce24" office:value-type="string" calcext:value-type="string">
            <text:p><text:a xlink:href="https://biegnedlaniepodleglej.pl/regulamin-1918m/" xlink:type="simple">Białystok</text:a></text:p>
          </table:table-cell>
          <table:table-cell table:style-name="ce71" office:value-type="string" calcext:value-type="string">
            <text:p>1,92 km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115]=&quot;&quot;; &quot;niedostępne&quot;; IF(TODAY()&lt;=[.J115]; [.I115]&amp;&quot; zł do &quot;&amp;TEXT([.J115];&quot;DD.MM.YYYY&quot;); IF(AND([.K115]&lt;&gt;&quot;&quot;; TODAY()&lt;=[.L115]); [.K115]&amp;&quot; zł do &quot;&amp;TEXT([.L115];&quot;DD.MM.YYYY&quot;); IF(AND([.M115]&lt;&gt;&quot;&quot;; TODAY()&lt;=[.N115]); [.M115]&amp;&quot; zł do &quot;&amp;TEXT([.N115];&quot;DD.MM.YYYY&quot;); IF(AND([.O115]&lt;&gt;&quot;&quot;; TODAY()&lt;=[.P115]); [.O115]&amp;&quot; zł do &quot;&amp;TEXT([.P115];&quot;DD.MM.YYYY&quot;); &quot;upłynął termin&quot;)))))" office:value-type="string" office:string-value="49 zł do 30.08.2026" calcext:value-type="string">
            <text:p>49 zł do 30.08.2026</text:p>
          </table:table-cell>
          <table:table-cell table:style-name="ce23"/>
          <table:table-cell table:style-name="ce48" office:value-type="string" calcext:value-type="string">
            <text:p>49</text:p>
          </table:table-cell>
          <table:table-cell table:style-name="ce51" office:value-type="date" office:date-value="2026-08-30" calcext:value-type="date">
            <text:p>30.08.2026</text:p>
          </table:table-cell>
          <table:table-cell table:style-name="ce66" office:value-type="float" office:value="69" calcext:value-type="float">
            <text:p>69</text:p>
          </table:table-cell>
          <table:table-cell table:style-name="ce70" office:value-type="date" office:date-value="2026-10-31" calcext:value-type="date">
            <text:p>31.10.2026</text:p>
          </table:table-cell>
          <table:table-cell table:style-name="ce48" office:value-type="string" calcext:value-type="string">
            <text:p>80</text:p>
          </table:table-cell>
          <table:table-cell table:style-name="ce51" office:value-type="date" office:date-value="2026-11-09" calcext:value-type="date">
            <text:p>09.11.2026</text:p>
          </table:table-cell>
          <table:table-cell table:style-name="ce72"/>
          <table:table-cell table:style-name="ce74"/>
          <table:table-cell table:style-name="ce78"/>
          <table:table-cell table:style-name="ce81"/>
          <table:table-cell table:style-name="ce85"/>
          <table:table-cell table:style-name="ce91"/>
          <table:table-cell table:number-columns-repeated="16354"/>
        </table:table-row>
        <table:table-row table:style-name="ro2">
          <table:table-cell table:style-name="ce8" office:value-type="string" calcext:value-type="string">
            <text:p>📝</text:p>
          </table:table-cell>
          <table:table-cell table:style-name="ce20" office:value-type="date" office:date-value="2026-11-11" calcext:value-type="date">
            <text:p>11.11.2026, śr. 00:00</text:p>
          </table:table-cell>
          <table:table-cell table:style-name="ce24" office:value-type="string" calcext:value-type="string">
            <text:p><text:a xlink:href="https://biegnedlaniepodleglej.pl/" xlink:type="simple">Biegnę dla Niepodległej - 10 km</text:a></text:p>
          </table:table-cell>
          <table:table-cell table:style-name="ce24" office:value-type="string" calcext:value-type="string">
            <text:p><text:a xlink:href="https://biegnedlaniepodleglej.pl/regulamin/" xlink:type="simple">Białystok</text:a></text:p>
          </table:table-cell>
          <table:table-cell table:style-name="ce54" office:value-type="string" calcext:value-type="string">
            <text:p><text:span text:style-name="T11">10 km</text:span><text:span text:style-name="T13">📏</text:span></text:p>
          </table:table-cell>
          <table:table-cell table:style-name="ce69" office:value-type="string" calcext:value-type="string">
            <text:p>Road</text:p>
          </table:table-cell>
          <table:table-cell table:style-name="ce8" table:formula="of:=IF([.I116]=&quot;&quot;; &quot;niedostępne&quot;; IF(TODAY()&lt;=[.J116]; [.I116]&amp;&quot; zł do &quot;&amp;TEXT([.J116];&quot;DD.MM.YYYY&quot;); IF(AND([.K116]&lt;&gt;&quot;&quot;; TODAY()&lt;=[.L116]); [.K116]&amp;&quot; zł do &quot;&amp;TEXT([.L116];&quot;DD.MM.YYYY&quot;); IF(AND([.M116]&lt;&gt;&quot;&quot;; TODAY()&lt;=[.N116]); [.M116]&amp;&quot; zł do &quot;&amp;TEXT([.N116];&quot;DD.MM.YYYY&quot;); IF(AND([.O116]&lt;&gt;&quot;&quot;; TODAY()&lt;=[.P116]); [.O116]&amp;&quot; zł do &quot;&amp;TEXT([.P116];&quot;DD.MM.YYYY&quot;); &quot;upłynął termin&quot;)))))" office:value-type="string" office:string-value="69 zł do 31.08.2026" calcext:value-type="string">
            <text:p>69 zł do 31.08.2026</text:p>
          </table:table-cell>
          <table:table-cell table:style-name="ce23" office:value-type="string" calcext:value-type="string">
            <text:p>⏳</text:p>
          </table:table-cell>
          <table:table-cell table:style-name="ce48" office:value-type="string" calcext:value-type="string">
            <text:p>69</text:p>
          </table:table-cell>
          <table:table-cell table:style-name="ce51" office:value-type="date" office:date-value="2026-08-31" calcext:value-type="date">
            <text:p>31.08.2026</text:p>
          </table:table-cell>
          <table:table-cell table:style-name="ce66" office:value-type="float" office:value="89" calcext:value-type="float">
            <text:p>89</text:p>
          </table:table-cell>
          <table:table-cell table:style-name="ce70" office:value-type="date" office:date-value="2026-10-31" calcext:value-type="date">
            <text:p>31.10.2026</text:p>
          </table:table-cell>
          <table:table-cell table:style-name="ce48" office:value-type="string" calcext:value-type="string">
            <text:p>99</text:p>
          </table:table-cell>
          <table:table-cell table:style-name="ce51" office:value-type="date" office:date-value="2026-11-09" calcext:value-type="date">
            <text:p>09.11.2026</text:p>
          </table:table-cell>
          <table:table-cell table:style-name="ce72"/>
          <table:table-cell table:style-name="ce74"/>
          <table:table-cell table:style-name="ce78"/>
          <table:table-cell table:style-name="ce81"/>
          <table:table-cell table:style-name="ce85"/>
          <table:table-cell table:style-name="ce91"/>
          <table:table-cell table:number-columns-repeated="16354"/>
        </table:table-row>
        <table:table-row table:style-name="ro3">
          <table:table-cell table:style-name="ce7" office:value-type="string" calcext:value-type="string">
            <text:p>⏳</text:p>
          </table:table-cell>
          <table:table-cell table:style-name="ce37" office:value-type="date" office:date-value="2026-11-11" calcext:value-type="date">
            <text:p>11.11.2026, śr.</text:p>
          </table:table-cell>
          <table:table-cell table:style-name="ce62" office:value-type="string" calcext:value-type="string">
            <text:p>Łapski Bieg Niepodległości</text:p>
          </table:table-cell>
          <table:table-cell table:style-name="ce62" office:value-type="string" calcext:value-type="string">
            <text:p>Łapy</text:p>
          </table:table-cell>
          <table:table-cell table:style-name="ce16" office:value-type="string" calcext:value-type="string">
            <text:p>8 km</text:p>
          </table:table-cell>
          <table:table-cell table:style-name="ce62" office:value-type="string" calcext:value-type="string">
            <text:p>Trail</text:p>
          </table:table-cell>
          <table:table-cell table:style-name="ce86" table:formula="of:=IF([.I117]=&quot;&quot;; &quot;niedostępne&quot;; IF(TODAY()&lt;=[.J117]; [.I117]&amp;&quot; zł do &quot;&amp;TEXT([.J117];&quot;DD.MM.YYYY&quot;); IF(AND([.K117]&lt;&gt;&quot;&quot;; TODAY()&lt;=[.L117]); [.K117]&amp;&quot; zł do &quot;&amp;TEXT([.L117];&quot;DD.MM.YYYY&quot;); IF(AND([.M117]&lt;&gt;&quot;&quot;; TODAY()&lt;=[.N117]); [.M117]&amp;&quot; zł do &quot;&amp;TEXT([.N117];&quot;DD.MM.YYYY&quot;); IF(AND([.O117]&lt;&gt;&quot;&quot;; TODAY()&lt;=[.P117]); [.O117]&amp;&quot; zł do &quot;&amp;TEXT([.P117];&quot;DD.MM.YYYY&quot;); &quot;upłynął termin&quot;)))))" office:value-type="string" office:string-value="niedostępne" calcext:value-type="string">
            <text:p>niedostępne</text:p>
          </table:table-cell>
          <table:table-cell table:style-name="ce93"/>
          <table:table-cell table:style-name="ce42"/>
          <table:table-cell table:style-name="ce50"/>
          <table:table-cell table:style-name="ce128"/>
          <table:table-cell table:style-name="ce50"/>
          <table:table-cell table:style-name="ce42"/>
          <table:table-cell table:style-name="ce50"/>
          <table:table-cell table:style-name="ce42"/>
          <table:table-cell table:style-name="ce128"/>
          <table:table-cell table:style-name="ce120" table:number-columns-repeated="4"/>
          <table:table-cell table:style-name="ce131" table:number-columns-repeated="16354"/>
        </table:table-row>
        <table:table-row table:style-name="ro3">
          <table:table-cell table:number-columns-repeated="8"/>
          <table:table-cell table:style-name="ce42"/>
          <table:table-cell table:style-name="ce50"/>
          <table:table-cell table:style-name="ce38"/>
          <table:table-cell table:style-name="ce50"/>
          <table:table-cell table:style-name="ce42"/>
          <table:table-cell table:style-name="ce50"/>
          <table:table-cell table:style-name="ce42"/>
          <table:table-cell table:style-name="ce38"/>
          <table:table-cell table:style-name="ce5" table:number-columns-repeated="4"/>
          <table:table-cell table:number-columns-repeated="16354"/>
        </table:table-row>
        <table:table-row table:style-name="ro3">
          <table:table-cell/>
          <table:table-cell table:style-name="ce15"/>
          <table:table-cell table:number-columns-repeated="6"/>
          <table:table-cell table:style-name="ce42"/>
          <table:table-cell table:style-name="ce50"/>
          <table:table-cell table:style-name="ce38"/>
          <table:table-cell table:style-name="ce50"/>
          <table:table-cell table:style-name="ce42"/>
          <table:table-cell table:style-name="ce50"/>
          <table:table-cell table:style-name="ce42"/>
          <table:table-cell table:style-name="ce38"/>
          <table:table-cell table:style-name="ce5" table:number-columns-repeated="4"/>
          <table:table-cell table:number-columns-repeated="16354"/>
        </table:table-row>
        <table:table-row table:style-name="ro3" table:number-rows-repeated="49">
          <table:table-cell table:number-columns-repeated="8"/>
          <table:table-cell table:style-name="ce42"/>
          <table:table-cell table:style-name="ce50"/>
          <table:table-cell table:style-name="ce38"/>
          <table:table-cell table:style-name="ce50"/>
          <table:table-cell table:style-name="ce42"/>
          <table:table-cell table:style-name="ce50"/>
          <table:table-cell table:style-name="ce42"/>
          <table:table-cell table:style-name="ce38"/>
          <table:table-cell table:style-name="ce5" table:number-columns-repeated="4"/>
          <table:table-cell table:number-columns-repeated="16354"/>
        </table:table-row>
        <table:table-row table:style-name="ro3" table:number-rows-repeated="39">
          <table:table-cell table:number-columns-repeated="8"/>
          <table:table-cell table:style-name="ce38" table:number-columns-repeated="8"/>
          <table:table-cell table:style-name="ce5" table:number-columns-repeated="4"/>
          <table:table-cell table:number-columns-repeated="16354"/>
        </table:table-row>
        <table:table-row table:style-name="ro3" table:number-rows-repeated="1048368">
          <table:table-cell table:number-columns-repeated="16374"/>
        </table:table-row>
        <table:table-row table:style-name="ro3">
          <table:table-cell table:number-columns-repeated="16374"/>
        </table:table-row>
      </table:table>
      <table:table table:name="Sheet2" table:style-name="ta1">
        <table:table-column table:style-name="co15" table:number-columns-repeated="7" table:default-cell-style-name="ce143"/>
        <table:table-column table:style-name="co16" table:default-cell-style-name="ce143"/>
        <table:table-column table:style-name="co17" table:default-cell-style-name="ce143"/>
        <table:table-column table:style-name="co15" table:number-columns-repeated="16375" table:default-cell-style-name="ce143"/>
        <table:table-row table:style-name="ro3">
          <table:table-cell/>
          <table:table-cell office:value-type="string" calcext:value-type="string">
            <text:p><text:s text:c="3"/></text:p>
          </table:table-cell>
          <table:table-cell table:style-name="ce149"/>
          <table:table-cell table:style-name="ce174"/>
          <table:table-cell table:style-name="ce178" table:number-columns-repeated="5"/>
          <table:table-cell table:number-columns-repeated="16375"/>
        </table:table-row>
        <table:table-row table:style-name="ro3">
          <table:table-cell table:number-columns-repeated="2"/>
          <table:table-cell table:style-name="ce153" office:value-type="string" calcext:value-type="string" table:number-columns-spanned="6" table:number-rows-spanned="1">
            <text:p>LEGENDA:</text:p>
          </table:table-cell>
          <table:covered-table-cell table:style-name="ce174"/>
          <table:covered-table-cell table:number-columns-repeated="4" table:style-name="ce178"/>
          <table:table-cell table:style-name="ce178"/>
          <table:table-cell table:number-columns-repeated="16375"/>
        </table:table-row>
        <table:table-row table:style-name="ro3">
          <table:table-cell table:style-name="ce127"/>
          <table:table-cell table:style-name="ce144" office:value-type="string" calcext:value-type="string">
            <text:p>📝</text:p>
          </table:table-cell>
          <table:table-cell table:style-name="ce135" office:value-type="string" calcext:value-type="string" table:number-columns-spanned="6" table:number-rows-spanned="1">
            <text:p>Zapisy na bieg trwają.</text:p>
          </table:table-cell>
          <table:covered-table-cell table:style-name="ce138"/>
          <table:covered-table-cell table:number-columns-repeated="4" table:style-name="ce145"/>
          <table:table-cell table:style-name="ce155"/>
          <table:table-cell table:number-columns-repeated="16375"/>
        </table:table-row>
        <table:table-row table:style-name="ro3">
          <table:table-cell table:style-name="ce127"/>
          <table:table-cell table:style-name="ce107" office:value-type="string" calcext:value-type="string">
            <text:p>⏳</text:p>
          </table:table-cell>
          <table:table-cell table:style-name="ce135" office:value-type="string" calcext:value-type="string" table:number-columns-spanned="6" table:number-rows-spanned="1">
            <text:p>Bieg zapowiedziany, czekamy na zapisy.</text:p>
          </table:table-cell>
          <table:covered-table-cell table:style-name="ce138"/>
          <table:covered-table-cell table:number-columns-repeated="4" table:style-name="ce140"/>
          <table:table-cell table:style-name="ce132"/>
          <table:table-cell table:number-columns-repeated="16375"/>
        </table:table-row>
        <table:table-row table:style-name="ro5">
          <table:table-cell table:style-name="ce127"/>
          <table:table-cell table:style-name="ce107" office:value-type="string" calcext:value-type="string">
            <text:p>❓</text:p>
          </table:table-cell>
          <table:table-cell table:style-name="ce135" office:value-type="string" calcext:value-type="string" table:number-columns-spanned="6" table:number-rows-spanned="1">
            <text:p>Bieg prawdopodobny – brak informacji, bieg w zbliżonym terminie odbywał się historycznie.</text:p>
          </table:table-cell>
          <table:covered-table-cell table:style-name="ce138"/>
          <table:covered-table-cell table:number-columns-repeated="4" table:style-name="ce140"/>
          <table:table-cell table:style-name="ce132"/>
          <table:table-cell table:number-columns-repeated="16375"/>
        </table:table-row>
        <table:table-row table:style-name="ro2">
          <table:table-cell table:style-name="ce127"/>
          <table:table-cell table:style-name="ce146" office:value-type="string" calcext:value-type="string">
            <text:p>📏</text:p>
          </table:table-cell>
          <table:table-cell table:style-name="ce135" office:value-type="string" calcext:value-type="string" table:number-columns-spanned="6" table:number-rows-spanned="1">
            <text:p>Trasa z atestem.</text:p>
          </table:table-cell>
          <table:covered-table-cell table:style-name="ce138"/>
          <table:covered-table-cell table:number-columns-repeated="4" table:style-name="ce140"/>
          <table:table-cell table:style-name="ce132"/>
          <table:table-cell table:number-columns-repeated="16375"/>
        </table:table-row>
        <table:table-row table:style-name="ro2">
          <table:table-cell table:style-name="ce127"/>
          <table:table-cell table:style-name="ce146" office:value-type="string" calcext:value-type="string">
            <text:p>🏃‍♂️</text:p>
          </table:table-cell>
          <table:table-cell table:style-name="ce135" office:value-type="string" calcext:value-type="string" table:number-columns-spanned="6" table:number-rows-spanned="1">
            <text:p>Jestem zapisany na bieg.</text:p>
          </table:table-cell>
          <table:covered-table-cell table:style-name="ce138"/>
          <table:covered-table-cell table:number-columns-repeated="4" table:style-name="ce140"/>
          <table:table-cell table:style-name="ce132"/>
          <table:table-cell table:number-columns-repeated="16375"/>
        </table:table-row>
        <table:table-row table:style-name="ro3">
          <table:table-cell/>
          <table:table-cell table:style-name="ce132"/>
          <table:table-cell table:style-name="ce179" office:value-type="string" calcext:value-type="string" table:number-columns-spanned="6" table:number-rows-spanned="1">
            <text:p>LINKI:</text:p>
          </table:table-cell>
          <table:covered-table-cell table:style-name="ce172"/>
          <table:covered-table-cell table:number-columns-repeated="4" table:style-name="ce181"/>
          <table:table-cell table:style-name="ce181"/>
          <table:table-cell table:number-columns-repeated="16375"/>
        </table:table-row>
        <table:table-row table:style-name="ro3">
          <table:table-cell/>
          <table:table-cell table:style-name="ce144" office:value-type="string" calcext:value-type="string">
            <text:p>🔗</text:p>
          </table:table-cell>
          <table:table-cell table:style-name="ce172" office:value-type="string" calcext:value-type="string" table:number-columns-spanned="6" table:number-rows-spanned="1">
            <text:p><text:a xlink:href="https://www.bieganie.org/strony/kalendarz/kalendarz.ods" xlink:type="simple">Arkusz kalkulacyjny z którego generowana jest strona kalendarza.</text:a></text:p>
          </table:table-cell>
          <table:covered-table-cell table:style-name="ce172"/>
          <table:covered-table-cell table:number-columns-repeated="4" table:style-name="ce181"/>
          <table:table-cell table:style-name="ce181"/>
          <table:table-cell table:number-columns-repeated="16375"/>
        </table:table-row>
        <table:table-row table:style-name="ro3">
          <table:table-cell table:style-name="ce127"/>
          <table:table-cell table:style-name="ce144" office:value-type="string" calcext:value-type="string">
            <text:p>🔗</text:p>
          </table:table-cell>
          <table:table-cell table:style-name="ce135" office:value-type="string" calcext:value-type="string" table:number-columns-spanned="6" table:number-rows-spanned="1">
            <text:p><text:a xlink:href="https://elektronicznezapisy.pl/1/bieg.html?fraza=&amp;date_from=&amp;date_to=&amp;district=10&amp;city_id=" xlink:type="simple">https://elektronicznezapisy.pl</text:a></text:p>
          </table:table-cell>
          <table:covered-table-cell table:number-columns-repeated="5" table:style-name="ce140"/>
          <table:table-cell table:style-name="ce181"/>
          <table:table-cell table:number-columns-repeated="16375"/>
        </table:table-row>
        <table:table-row table:style-name="ro3">
          <table:table-cell table:style-name="ce127"/>
          <table:table-cell table:style-name="ce144" office:value-type="string" calcext:value-type="string">
            <text:p>🔗</text:p>
          </table:table-cell>
          <table:table-cell table:style-name="ce135" office:value-type="string" calcext:value-type="string" table:number-columns-spanned="6" table:number-rows-spanned="1">
            <text:p><text:a xlink:href="https://www.maratonypolskie.pl/mp_index.php?dzial=3&amp;action=1&amp;grp=13&amp;wojew=Podlaskie&amp;czasm1=Wszystkie&amp;bieganie" xlink:type="simple">https://www.maratonypolskie.pl</text:a></text:p>
          </table:table-cell>
          <table:covered-table-cell table:number-columns-repeated="5" table:style-name="ce140"/>
          <table:table-cell table:style-name="ce181"/>
          <table:table-cell table:number-columns-repeated="16375"/>
        </table:table-row>
        <table:table-row table:style-name="ro3">
          <table:table-cell table:style-name="ce127"/>
          <table:table-cell table:style-name="ce144" office:value-type="string" calcext:value-type="string">
            <text:p>🔗</text:p>
          </table:table-cell>
          <table:table-cell table:style-name="ce135" office:value-type="string" calcext:value-type="string" table:number-columns-spanned="6" table:number-rows-spanned="1">
            <text:p><text:a xlink:href="https://running.life/kalendarz-biegow/polska/podlaskie?period=2025-2026" xlink:type="simple">https://running.life</text:a></text:p>
          </table:table-cell>
          <table:covered-table-cell table:number-columns-repeated="5" table:style-name="ce140"/>
          <table:table-cell table:style-name="ce181"/>
          <table:table-cell table:number-columns-repeated="16375"/>
        </table:table-row>
        <table:table-row table:style-name="ro3">
          <table:table-cell table:style-name="ce127"/>
          <table:table-cell table:style-name="ce144" office:value-type="string" calcext:value-type="string">
            <text:p>🔗</text:p>
          </table:table-cell>
          <table:table-cell table:style-name="ce135" office:value-type="string" calcext:value-type="string" table:number-columns-spanned="6" table:number-rows-spanned="1">
            <text:p><text:a xlink:href="https://b4sportonline.pl/kalendarz/" xlink:type="simple">https://b4sportonline.pl</text:a></text:p>
          </table:table-cell>
          <table:covered-table-cell table:number-columns-repeated="5" table:style-name="ce140"/>
          <table:table-cell table:style-name="ce181"/>
          <table:table-cell table:number-columns-repeated="16375"/>
        </table:table-row>
        <table:table-row table:style-name="ro3">
          <table:table-cell table:style-name="ce127"/>
          <table:table-cell table:style-name="ce144" office:value-type="string" calcext:value-type="string">
            <text:p>🔗</text:p>
          </table:table-cell>
          <table:table-cell table:style-name="ce135" office:value-type="string" calcext:value-type="string" table:number-columns-spanned="6" table:number-rows-spanned="1">
            <text:p><text:a xlink:href="https://dostartu.pl/lista-zawodow?typ=1&amp;status=2" xlink:type="simple">https://dostartu.pl/</text:a></text:p>
          </table:table-cell>
          <table:covered-table-cell table:number-columns-repeated="5" table:style-name="ce140"/>
          <table:table-cell table:style-name="ce181"/>
          <table:table-cell table:number-columns-repeated="16375"/>
        </table:table-row>
        <table:table-row table:style-name="ro3">
          <table:table-cell table:style-name="ce127"/>
          <table:table-cell table:style-name="ce144" office:value-type="string" calcext:value-type="string">
            <text:p>🔗</text:p>
          </table:table-cell>
          <table:table-cell table:style-name="ce135" office:value-type="string" calcext:value-type="string" table:number-columns-spanned="6" table:number-rows-spanned="1">
            <text:p><text:a xlink:href="https://zapisy.inessport.pl/" xlink:type="simple">https://inessport.pl/</text:a></text:p>
          </table:table-cell>
          <table:covered-table-cell table:number-columns-repeated="5" table:style-name="ce140"/>
          <table:table-cell table:style-name="ce181"/>
          <table:table-cell table:number-columns-repeated="16375"/>
        </table:table-row>
        <table:table-row table:style-name="ro3">
          <table:table-cell table:style-name="ce127"/>
          <table:table-cell table:style-name="ce144" office:value-type="string" calcext:value-type="string">
            <text:p>🔗</text:p>
          </table:table-cell>
          <table:table-cell table:style-name="ce135" office:value-type="string" calcext:value-type="string" table:number-columns-spanned="6" table:number-rows-spanned="1">
            <text:p><text:a xlink:href="https://chronotex.pl/zawody/" xlink:type="simple">https://chronotex.pl/</text:a></text:p>
          </table:table-cell>
          <table:covered-table-cell table:number-columns-repeated="5" table:style-name="ce140"/>
          <table:table-cell table:style-name="ce181"/>
          <table:table-cell table:number-columns-repeated="16375"/>
        </table:table-row>
        <table:table-row table:style-name="ro3">
          <table:table-cell table:style-name="ce127"/>
          <table:table-cell table:style-name="ce144" office:value-type="string" calcext:value-type="string">
            <text:p>🔗</text:p>
          </table:table-cell>
          <table:table-cell table:style-name="ce135" office:value-type="string" calcext:value-type="string" table:number-columns-spanned="6" table:number-rows-spanned="1">
            <text:p><text:a xlink:href="https://competitions.timekeeper.pl/" xlink:type="simple">https://timekeeper.pl/</text:a></text:p>
          </table:table-cell>
          <table:covered-table-cell table:number-columns-repeated="5" table:style-name="ce140"/>
          <table:table-cell table:style-name="ce181"/>
          <table:table-cell table:number-columns-repeated="16375"/>
        </table:table-row>
        <table:table-row table:style-name="ro3" table:number-rows-repeated="1048558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Noto Sans CJK SC" style:font-size-asian="10pt" style:language-asian="zh" style:country-asian="CN" style:font-name-complex="Lohit Marath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Marathi" style:font-family-complex="'Lohit Marath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0" number:min-decimal-places="0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">
      <number:number number:decimal-places="1" number:min-decimal-places="1" number:min-integer-digits="1"/>
    </number:number-style>
    <number:time-style style:name="N11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9">
      <number:minutes number:style="long"/>
      <number:text>:</number:text>
      <number:seconds number:style="long" number:decimal-places="1"/>
    </number:time-style>
    <number:time-style style:name="N120">
      <number:hours/>
      <number:text>:</number:text>
      <number:minutes number:style="long"/>
      <number:text>:</number:text>
      <number:seconds number:style="long"/>
    </number:time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">
      <number:number number:decimal-places="0" number:min-decimal-places="0" number:min-integer-digits="0"/>
    </number:number-style>
    <number:number-style style:name="N12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4">
      <number:day number:style="long"/>
      <number:text>.</number:text>
      <number:month number:style="long"/>
      <number:text>.</number:text>
      <number:year number:style="long"/>
      <number:text>, </number:text>
      <number:day-of-week/>
    </number:date-style>
    <number:date-style style:name="N125">
      <number:day number:style="long"/>
      <number:text> </number:text>
      <number:month number:style="long" number:textual="true"/>
      <number:text> </number:text>
      <number:year number:style="long"/>
      <number:text>, </number:text>
      <number:day-of-week number:style="long"/>
    </number:date-style>
    <number:currency-style style:name="N127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2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27P0"/>
    </number:currency-style>
    <number:time-style style:name="N128">
      <number:minutes number:style="long"/>
      <number:text>:</number:text>
      <number:seconds number:style="long"/>
    </number:time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date-style style:name="N130">
      <number:day number:style="long"/>
      <number:text>.</number:text>
      <number:month number:style="long"/>
      <number:text>.</number:text>
      <number:year number:style="long"/>
      <number:text>, </number:text>
      <number:day-of-week number:style="long"/>
    </number:date-style>
    <number:date-style style:name="N131">
      <number:day number:style="long"/>
      <number:text>-</number:text>
      <number:month number:style="long"/>
      <number:text>-</number:text>
      <number:year number:style="long"/>
      <number:text>, </number:text>
      <number:day-of-week number:style="long"/>
    </number:date-style>
    <number:time-style style:name="N132">
      <number:minutes/>
      <number:text>:</number:text>
      <number:seconds number:style="long"/>
    </number:time-style>
    <number:number-style style:name="N133P0" style:volatile="true">
      <number:number number:decimal-places="0" number:min-decimal-places="0" number:min-integer-digits="1" number:grouping="true"/>
    </number:number-style>
    <number:number-style style:name="N133">
      <number:text>-</number:text>
      <number:number number:decimal-places="0" number:min-decimal-places="0" number:min-integer-digits="1" number:grouping="true"/>
      <style:map style:condition="value()&gt;=0" style:apply-style-name="N133P0"/>
    </number:number-style>
    <number:date-style style:name="N134">
      <number:day number:style="long"/>
      <number:text>.</number:text>
      <number:month number:style="long"/>
      <number:text>.</number:text>
      <number:year number:style="long"/>
      <number:text>, </number:text>
      <number:day-of-week/>
      <number:text> </number:text>
      <number:hours number:style="long"/>
      <number:text>:</number:text>
      <number:minutes number:style="long"/>
    </number:date-style>
    <number:date-style style:name="N135">
      <number:day number:style="long"/>
      <number:text>.</number:text>
      <number:month number:style="long"/>
      <number:text>.</number:text>
      <number:year number:style="long"/>
    </number:date-style>
    <number:date-style style:name="N136">
      <number:day number:style="long"/>
      <number:text>.</number:text>
      <number:month number:style="long"/>
    </number:date-style>
    <number:date-style style:name="N137">
      <number:day number:style="long"/>
      <number:text>.</number:text>
      <number:month number:style="long"/>
      <number:text>.</number:text>
      <number:year number:style="long"/>
      <number:text>, </number:text>
      <number:day-of-week/>
      <number:text>, </number:text>
      <number:hours number:style="long"/>
      <number:text>:</number:text>
      <number:minutes number:style="long"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.00.0000</text:date>, <text:time style:data-style-name="N2" text:time-value="18:50:45.66148560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6-30T17:03:47.115296514</meta:creation-date>
    <dc:date>2026-08-18T19:08:07.476273873</dc:date>
    <meta:editing-duration>P1DT32M6S</meta:editing-duration>
    <meta:editing-cycles>425</meta:editing-cycles>
    <meta:generator>LibreOffice/25.2.3.2$Linux_X86_64 LibreOffice_project/520$Build-2</meta:generator>
    <meta:document-statistic meta:table-count="2" meta:cell-count="1347" meta:object-count="0"/>
  </office:meta>
</office:document-meta>
</file>

<file path=VersionList.xml><?xml version="1.0" encoding="utf-8"?>
<VL:version-list xmlns:dc="http://purl.org/dc/elements/1.1/" xmlns:VL="http://openoffice.org/2001/versions-list">
  <VL:version-entry VL:title="Version1" VL:comment="Automatically saved version" VL:creator="" dc:date-time="2026-01-16T13:42:19"/>
  <VL:version-entry VL:title="Version2" VL:comment="Automatically saved version" VL:creator="" dc:date-time="2026-01-16T14:30:44"/>
  <VL:version-entry VL:title="Version3" VL:comment="Automatically saved version" VL:creator="" dc:date-time="2026-01-16T16:25:29"/>
  <VL:version-entry VL:title="Version4" VL:comment="Automatically saved version" VL:creator="" dc:date-time="2026-01-17T07:20:55"/>
  <VL:version-entry VL:title="Version5" VL:comment="Automatically saved version" VL:creator="" dc:date-time="2026-01-17T07:22:55"/>
  <VL:version-entry VL:title="Version6" VL:comment="Automatically saved version" VL:creator="" dc:date-time="2026-01-17T07:29:48"/>
  <VL:version-entry VL:title="Version7" VL:comment="Automatically saved version" VL:creator="" dc:date-time="2026-01-17T07:49:58"/>
  <VL:version-entry VL:title="Version8" VL:comment="Automatically saved version" VL:creator="" dc:date-time="2026-01-17T07:56:42"/>
  <VL:version-entry VL:title="Version9" VL:comment="Automatically saved version" VL:creator="" dc:date-time="2026-01-17T12:21:29"/>
  <VL:version-entry VL:title="Version10" VL:comment="Automatically saved version" VL:creator="" dc:date-time="2026-01-17T14:00:39"/>
  <VL:version-entry VL:title="Version11" VL:comment="Automatically saved version" VL:creator="" dc:date-time="2026-01-17T14:29:15"/>
  <VL:version-entry VL:title="Version12" VL:comment="Automatically saved version" VL:creator="" dc:date-time="2026-01-17T14:32:37"/>
  <VL:version-entry VL:title="Version13" VL:comment="Automatically saved version" VL:creator="" dc:date-time="2026-01-17T14:33:23"/>
  <VL:version-entry VL:title="Version14" VL:comment="Automatically saved version" VL:creator="" dc:date-time="2026-01-17T14:34:35"/>
  <VL:version-entry VL:title="Version15" VL:comment="Automatically saved version" VL:creator="" dc:date-time="2026-01-17T14:36:29"/>
  <VL:version-entry VL:title="Version16" VL:comment="Automatically saved version" VL:creator="" dc:date-time="2026-01-18T18:59:59"/>
  <VL:version-entry VL:title="Version17" VL:comment="Automatically saved version" VL:creator="" dc:date-time="2026-01-18T19:00:54"/>
  <VL:version-entry VL:title="Version18" VL:comment="Automatically saved version" VL:creator="" dc:date-time="2026-01-20T16:38:02"/>
  <VL:version-entry VL:title="Version19" VL:comment="Automatically saved version" VL:creator="" dc:date-time="2026-01-20T16:41:16"/>
  <VL:version-entry VL:title="Version20" VL:comment="Automatically saved version" VL:creator="" dc:date-time="2026-01-20T17:20:22"/>
  <VL:version-entry VL:title="Version21" VL:comment="Automatically saved version" VL:creator="" dc:date-time="2026-01-20T17:25:36"/>
  <VL:version-entry VL:title="Version22" VL:comment="Automatically saved version" VL:creator="" dc:date-time="2026-01-20T17:39:37"/>
  <VL:version-entry VL:title="Version23" VL:comment="Automatically saved version" VL:creator="" dc:date-time="2026-01-20T17:44:12"/>
  <VL:version-entry VL:title="Version24" VL:comment="Automatically saved version" VL:creator="" dc:date-time="2026-01-20T17:50:23"/>
  <VL:version-entry VL:title="Version25" VL:comment="Automatically saved version" VL:creator="" dc:date-time="2026-01-20T17:54:47"/>
  <VL:version-entry VL:title="Version26" VL:comment="Automatically saved version" VL:creator="" dc:date-time="2026-01-20T17:57:16"/>
  <VL:version-entry VL:title="Version27" VL:comment="Automatically saved version" VL:creator="" dc:date-time="2026-01-20T17:58:27"/>
  <VL:version-entry VL:title="Version28" VL:comment="Automatically saved version" VL:creator="" dc:date-time="2026-01-22T01:49:11"/>
  <VL:version-entry VL:title="Version29" VL:comment="Automatically saved version" VL:creator="" dc:date-time="2026-01-28T01:29:13"/>
  <VL:version-entry VL:title="Version30" VL:comment="Automatically saved version" VL:creator="" dc:date-time="2026-01-28T01:32:41"/>
  <VL:version-entry VL:title="Version31" VL:comment="Automatically saved version" VL:creator="" dc:date-time="2026-01-29T18:30:29"/>
  <VL:version-entry VL:title="Version32" VL:comment="Automatically saved version" VL:creator="" dc:date-time="2026-01-31T14:16:42"/>
  <VL:version-entry VL:title="Version33" VL:comment="Automatically saved version" VL:creator="" dc:date-time="2026-01-31T16:02:41"/>
  <VL:version-entry VL:title="Version34" VL:comment="Automatically saved version" VL:creator="" dc:date-time="2026-02-01T12:45:41"/>
  <VL:version-entry VL:title="Version35" VL:comment="Automatically saved version" VL:creator="" dc:date-time="2026-02-02T18:27:53"/>
  <VL:version-entry VL:title="Version36" VL:comment="Automatically saved version" VL:creator="" dc:date-time="2026-02-04T05:00:31"/>
  <VL:version-entry VL:title="Version37" VL:comment="Automatically saved version" VL:creator="" dc:date-time="2026-02-08T12:52:56"/>
  <VL:version-entry VL:title="Version38" VL:comment="Automatically saved version" VL:creator="" dc:date-time="2026-02-08T12:54:34"/>
  <VL:version-entry VL:title="Version39" VL:comment="Automatically saved version" VL:creator="" dc:date-time="2026-02-08T12:55:36"/>
  <VL:version-entry VL:title="Version40" VL:comment="Automatically saved version" VL:creator="" dc:date-time="2026-02-08T12:58:26"/>
  <VL:version-entry VL:title="Version41" VL:comment="Automatically saved version" VL:creator="" dc:date-time="2026-02-10T01:28:52"/>
  <VL:version-entry VL:title="Version42" VL:comment="Automatically saved version" VL:creator="" dc:date-time="2026-02-12T04:48:38"/>
  <VL:version-entry VL:title="Version43" VL:comment="Automatically saved version" VL:creator="" dc:date-time="2026-02-12T04:50:22"/>
  <VL:version-entry VL:title="Version44" VL:comment="Automatically saved version" VL:creator="" dc:date-time="2026-02-15T10:51:19"/>
  <VL:version-entry VL:title="Version45" VL:comment="Automatically saved version" VL:creator="" dc:date-time="2026-02-15T13:37:34"/>
  <VL:version-entry VL:title="Version46" VL:comment="Automatically saved version" VL:creator="" dc:date-time="2026-02-15T13:39:21"/>
  <VL:version-entry VL:title="Version47" VL:comment="Automatically saved version" VL:creator="" dc:date-time="2026-02-19T01:57:01"/>
  <VL:version-entry VL:title="Version48" VL:comment="Automatically saved version" VL:creator="" dc:date-time="2026-02-19T16:25:34"/>
  <VL:version-entry VL:title="Version49" VL:comment="Automatically saved version" VL:creator="" dc:date-time="2026-02-22T14:56:45"/>
  <VL:version-entry VL:title="Version50" VL:comment="Automatically saved version" VL:creator="" dc:date-time="2026-02-25T16:51:07"/>
  <VL:version-entry VL:title="Version51" VL:comment="Automatically saved version" VL:creator="" dc:date-time="2026-02-25T17:52:21"/>
  <VL:version-entry VL:title="Version52" VL:comment="Automatically saved version" VL:creator="" dc:date-time="2026-02-25T18:03:31"/>
  <VL:version-entry VL:title="Version53" VL:comment="Automatically saved version" VL:creator="" dc:date-time="2026-02-26T18:11:14"/>
  <VL:version-entry VL:title="Version54" VL:comment="Automatically saved version" VL:creator="" dc:date-time="2026-03-06T04:44:52"/>
  <VL:version-entry VL:title="Version55" VL:comment="Automatically saved version" VL:creator="" dc:date-time="2026-03-06T04:52:33"/>
  <VL:version-entry VL:title="Version56" VL:comment="Automatically saved version" VL:creator="" dc:date-time="2026-03-06T04:59:55"/>
  <VL:version-entry VL:title="Version57" VL:comment="Automatically saved version" VL:creator="" dc:date-time="2026-03-06T07:45:55"/>
  <VL:version-entry VL:title="Version58" VL:comment="Automatically saved version" VL:creator="" dc:date-time="2026-03-06T08:19:25"/>
  <VL:version-entry VL:title="Version59" VL:comment="Automatically saved version" VL:creator="" dc:date-time="2026-03-10T17:28:09"/>
  <VL:version-entry VL:title="Version60" VL:comment="Automatically saved version" VL:creator="" dc:date-time="2026-03-15T15:08:09"/>
  <VL:version-entry VL:title="Version61" VL:comment="Automatically saved version" VL:creator="" dc:date-time="2026-03-15T17:26:52"/>
  <VL:version-entry VL:title="Version62" VL:comment="Automatically saved version" VL:creator="" dc:date-time="2026-03-15T18:42:49"/>
  <VL:version-entry VL:title="Version63" VL:comment="Automatically saved version" VL:creator="" dc:date-time="2026-03-15T18:44:48"/>
  <VL:version-entry VL:title="Version64" VL:comment="Automatically saved version" VL:creator="" dc:date-time="2026-03-22T04:29:25"/>
  <VL:version-entry VL:title="Version65" VL:comment="Automatically saved version" VL:creator="" dc:date-time="2026-03-28T16:04:57"/>
  <VL:version-entry VL:title="Version66" VL:comment="Automatically saved version" VL:creator="" dc:date-time="2026-03-28T16:25:59"/>
  <VL:version-entry VL:title="Version67" VL:comment="Automatically saved version" VL:creator="" dc:date-time="2026-03-28T16:40:09"/>
  <VL:version-entry VL:title="Version68" VL:comment="Automatically saved version" VL:creator="" dc:date-time="2026-03-29T15:05:02"/>
  <VL:version-entry VL:title="Version69" VL:comment="Automatically saved version" VL:creator="" dc:date-time="2026-03-29T19:09:13"/>
  <VL:version-entry VL:title="Version70" VL:comment="Automatically saved version" VL:creator="" dc:date-time="2026-03-31T18:16:16"/>
  <VL:version-entry VL:title="Version71" VL:comment="Automatically saved version" VL:creator="" dc:date-time="2026-04-04T12:39:12"/>
  <VL:version-entry VL:title="Version72" VL:comment="Automatically saved version" VL:creator="" dc:date-time="2026-04-06T05:32:34"/>
  <VL:version-entry VL:title="Version73" VL:comment="Automatically saved version" VL:creator="" dc:date-time="2026-04-06T05:34:18"/>
  <VL:version-entry VL:title="Version74" VL:comment="Automatically saved version" VL:creator="" dc:date-time="2026-04-07T16:15:32"/>
  <VL:version-entry VL:title="Version75" VL:comment="Automatically saved version" VL:creator="" dc:date-time="2026-04-10T01:58:00"/>
  <VL:version-entry VL:title="Version76" VL:comment="Automatically saved version" VL:creator="" dc:date-time="2026-04-12T17:07:34"/>
  <VL:version-entry VL:title="Version77" VL:comment="Automatically saved version" VL:creator="" dc:date-time="2026-04-22T18:12:03"/>
  <VL:version-entry VL:title="Version78" VL:comment="Automatically saved version" VL:creator="" dc:date-time="2026-04-22T18:23:26"/>
  <VL:version-entry VL:title="Version79" VL:comment="Automatically saved version" VL:creator="" dc:date-time="2026-05-01T15:39:21"/>
  <VL:version-entry VL:title="Version80" VL:comment="Automatically saved version" VL:creator="" dc:date-time="2026-05-01T15:46:39"/>
  <VL:version-entry VL:title="Version81" VL:comment="Automatically saved version" VL:creator="" dc:date-time="2026-05-02T14:22:34"/>
  <VL:version-entry VL:title="Version82" VL:comment="Automatically saved version" VL:creator="" dc:date-time="2026-05-02T14:24:24"/>
  <VL:version-entry VL:title="Version83" VL:comment="Automatically saved version" VL:creator="" dc:date-time="2026-05-02T14:25:40"/>
  <VL:version-entry VL:title="Version84" VL:comment="Automatically saved version" VL:creator="" dc:date-time="2026-05-05T16:29:22"/>
  <VL:version-entry VL:title="Version85" VL:comment="Automatically saved version" VL:creator="" dc:date-time="2026-05-07T17:53:48"/>
  <VL:version-entry VL:title="Version86" VL:comment="Automatically saved version" VL:creator="" dc:date-time="2026-05-15T19:13:05"/>
  <VL:version-entry VL:title="Version87" VL:comment="Automatically saved version" VL:creator="" dc:date-time="2026-05-15T19:13:44"/>
  <VL:version-entry VL:title="Version88" VL:comment="Automatically saved version" VL:creator="" dc:date-time="2026-05-17T05:38:46"/>
  <VL:version-entry VL:title="Version89" VL:comment="Automatically saved version" VL:creator="" dc:date-time="2026-05-26T16:20:06"/>
  <VL:version-entry VL:title="Version90" VL:comment="Automatically saved version" VL:creator="" dc:date-time="2026-05-26T16:28:58"/>
  <VL:version-entry VL:title="Version91" VL:comment="Automatically saved version" VL:creator="" dc:date-time="2026-05-26T16:35:28"/>
  <VL:version-entry VL:title="Version92" VL:comment="Automatically saved version" VL:creator="" dc:date-time="2026-05-26T16:37:28"/>
  <VL:version-entry VL:title="Version93" VL:comment="Automatically saved version" VL:creator="" dc:date-time="2026-05-26T16:46:23"/>
  <VL:version-entry VL:title="Version94" VL:comment="Automatically saved version" VL:creator="" dc:date-time="2026-05-26T16:47:12"/>
  <VL:version-entry VL:title="Version95" VL:comment="Automatically saved version" VL:creator="" dc:date-time="2026-05-26T16:49:24"/>
  <VL:version-entry VL:title="Version96" VL:comment="Automatically saved version" VL:creator="" dc:date-time="2026-05-31T15:26:11"/>
  <VL:version-entry VL:title="Version97" VL:comment="Automatically saved version" VL:creator="" dc:date-time="2026-05-31T15:33:41"/>
  <VL:version-entry VL:title="Version98" VL:comment="Automatically saved version" VL:creator="" dc:date-time="2026-06-02T01:07:49"/>
  <VL:version-entry VL:title="Version99" VL:comment="Automatically saved version" VL:creator="" dc:date-time="2026-06-02T01:10:49"/>
  <VL:version-entry VL:title="Version100" VL:comment="Automatically saved version" VL:creator="" dc:date-time="2026-06-02T01:11:48"/>
  <VL:version-entry VL:title="Version101" VL:comment="Automatically saved version" VL:creator="" dc:date-time="2026-06-02T01:12:27"/>
  <VL:version-entry VL:title="Version102" VL:comment="Automatically saved version" VL:creator="" dc:date-time="2026-06-02T01:13:07"/>
  <VL:version-entry VL:title="Version103" VL:comment="Automatically saved version" VL:creator="" dc:date-time="2026-06-02T01:16:34"/>
  <VL:version-entry VL:title="Version104" VL:comment="Automatically saved version" VL:creator="" dc:date-time="2026-06-07T06:30:27"/>
  <VL:version-entry VL:title="Version105" VL:comment="Automatically saved version" VL:creator="" dc:date-time="2026-06-07T11:21:03"/>
  <VL:version-entry VL:title="Version106" VL:comment="Automatically saved version" VL:creator="" dc:date-time="2026-06-07T11:26:32"/>
  <VL:version-entry VL:title="Version107" VL:comment="Automatically saved version" VL:creator="" dc:date-time="2026-06-07T15:53:26"/>
  <VL:version-entry VL:title="Version108" VL:comment="Automatically saved version" VL:creator="" dc:date-time="2026-06-13T00:57:59"/>
  <VL:version-entry VL:title="Version109" VL:comment="Automatically saved version" VL:creator="" dc:date-time="2026-06-14T17:53:52"/>
  <VL:version-entry VL:title="Version110" VL:comment="Automatically saved version" VL:creator="" dc:date-time="2026-06-14T18:20:21"/>
  <VL:version-entry VL:title="Version111" VL:comment="Automatically saved version" VL:creator="" dc:date-time="2026-06-27T12:29:23"/>
  <VL:version-entry VL:title="Version112" VL:comment="Automatically saved version" VL:creator="" dc:date-time="2026-06-27T12:40:28"/>
  <VL:version-entry VL:title="Version113" VL:comment="Automatically saved version" VL:creator="" dc:date-time="2026-06-27T13:00:31"/>
  <VL:version-entry VL:title="Version114" VL:comment="Automatically saved version" VL:creator="" dc:date-time="2026-07-01T01:50:30"/>
  <VL:version-entry VL:title="Version115" VL:comment="Automatically saved version" VL:creator="" dc:date-time="2026-07-01T02:12:02"/>
  <VL:version-entry VL:title="Version116" VL:comment="Automatically saved version" VL:creator="" dc:date-time="2026-07-03T01:46:06"/>
  <VL:version-entry VL:title="Version117" VL:comment="Automatically saved version" VL:creator="" dc:date-time="2026-07-04T17:02:28"/>
  <VL:version-entry VL:title="Version118" VL:comment="Automatically saved version" VL:creator="" dc:date-time="2026-07-04T17:08:48"/>
  <VL:version-entry VL:title="Version119" VL:comment="Automatically saved version" VL:creator="" dc:date-time="2026-07-12T08:08:16"/>
  <VL:version-entry VL:title="Version120" VL:comment="Automatically saved version" VL:creator="" dc:date-time="2026-07-21T18:54:42"/>
  <VL:version-entry VL:title="Version121" VL:comment="Automatically saved version" VL:creator="" dc:date-time="2026-07-22T16:22:35"/>
  <VL:version-entry VL:title="Version122" VL:comment="Automatically saved version" VL:creator="" dc:date-time="2026-07-26T09:23:16"/>
  <VL:version-entry VL:title="Version123" VL:comment="Automatically saved version" VL:creator="" dc:date-time="2026-07-26T14:42:16"/>
  <VL:version-entry VL:title="Version124" VL:comment="Automatically saved version" VL:creator="" dc:date-time="2026-07-26T14:42:49"/>
  <VL:version-entry VL:title="Version125" VL:comment="Automatically saved version" VL:creator="" dc:date-time="2026-07-26T14:43:43"/>
  <VL:version-entry VL:title="Version126" VL:comment="Automatically saved version" VL:creator="" dc:date-time="2026-08-01T13:24:11"/>
  <VL:version-entry VL:title="Version127" VL:comment="Automatically saved version" VL:creator="" dc:date-time="2026-08-01T13:30:27"/>
  <VL:version-entry VL:title="Version128" VL:comment="Automatically saved version" VL:creator="" dc:date-time="2026-08-01T13:37:21"/>
  <VL:version-entry VL:title="Version129" VL:comment="Automatically saved version" VL:creator="" dc:date-time="2026-08-02T14:08:11"/>
  <VL:version-entry VL:title="Version130" VL:comment="Automatically saved version" VL:creator="" dc:date-time="2026-08-02T14:15:13"/>
  <VL:version-entry VL:title="Version131" VL:comment="Automatically saved version" VL:creator="" dc:date-time="2026-08-10T16:01:17"/>
  <VL:version-entry VL:title="Version132" VL:comment="Automatically saved version" VL:creator="" dc:date-time="2026-08-11T18:44:28"/>
  <VL:version-entry VL:title="Version133" VL:comment="Automatically saved version" VL:creator="" dc:date-time="2026-08-16T13:44:44"/>
  <VL:version-entry VL:title="Version134" VL:comment="Automatically saved version" VL:creator="" dc:date-time="2026-08-18T19:08:08"/>
</VL:version-list>
</file>